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x-openoffice-gdimetafile;windows_formatname=&quot;GDIMetaFile&quot;" manifest:full-path="ObjectReplacements/Object 1"/>
  <manifest:file-entry manifest:media-type="text/xml" manifest:full-path="styles.xml"/>
  <manifest:file-entry manifest:media-type="" manifest:full-path="Object 1/Pictures/2000000D000000DD000000DDEA84F362.svm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css3t="http://www.w3.org/TR/css3-text/" office:version="1.2">
  <office:scripts/>
  <office:font-face-decls>
    <style:font-face style:name="Arial" svg:font-family="Arial"/>
    <style:font-face style:name="DejaVu Sans1" svg:font-family="'DejaVu Sans'" style:font-adornments="Book" style:font-family-generic="swiss"/>
    <style:font-face style:name="DejaVu Sans3" svg:font-family="'DejaVu Sans'" style:font-adornments="Condensed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4098in"/>
    </style:style>
    <style:style style:name="co2" style:family="table-column">
      <style:table-column-properties fo:break-before="auto" style:column-width="1.5102in"/>
    </style:style>
    <style:style style:name="co3" style:family="table-column">
      <style:table-column-properties fo:break-before="auto" style:column-width="1.2417in"/>
    </style:style>
    <style:style style:name="co4" style:family="table-column">
      <style:table-column-properties fo:break-before="auto" style:column-width="1.3654in"/>
    </style:style>
    <style:style style:name="co5" style:family="table-column">
      <style:table-column-properties fo:break-before="auto" style:column-width="2.3465in"/>
    </style:style>
    <style:style style:name="co6" style:family="table-column">
      <style:table-column-properties fo:break-before="auto" style:column-width="1.1299in"/>
    </style:style>
    <style:style style:name="co7" style:family="table-column">
      <style:table-column-properties fo:break-before="auto" style:column-width="1.0516in"/>
    </style:style>
    <style:style style:name="co8" style:family="table-column">
      <style:table-column-properties fo:break-before="auto" style:column-width="1.0626in"/>
    </style:style>
    <style:style style:name="co9" style:family="table-column">
      <style:table-column-properties fo:break-before="auto" style:column-width="0.772in"/>
    </style:style>
    <style:style style:name="co10" style:family="table-column">
      <style:table-column-properties fo:break-before="auto" style:column-width="0.6154in"/>
    </style:style>
    <style:style style:name="co11" style:family="table-column">
      <style:table-column-properties fo:break-before="auto" style:column-width="0.9283in"/>
    </style:style>
    <style:style style:name="co12" style:family="table-column">
      <style:table-column-properties fo:break-before="auto" style:column-width="0.7984in"/>
    </style:style>
    <style:style style:name="ro1" style:family="table-row">
      <style:table-row-properties style:row-height="0.2043in" fo:break-before="auto" style:use-optimal-row-height="true"/>
    </style:style>
    <style:style style:name="ro2" style:family="table-row">
      <style:table-row-properties style:row-height="0.2374in" fo:break-before="auto" style:use-optimal-row-height="true"/>
    </style:style>
    <style:style style:name="ro3" style:family="table-row">
      <style:table-row-properties style:row-height="0.2102in" fo:break-before="auto" style:use-optimal-row-height="true"/>
    </style:style>
    <style:style style:name="ro4" style:family="table-row">
      <style:table-row-properties style:row-height="0.2154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>
      <style:table-cell-properties fo:background-color="#00ae00" style:diagonal-bl-tr="none" style:diagonal-tl-br="none" style:text-align-source="fix" style:repeat-content="false" fo:border="0.0138in solid #000000" style:rotation-align="none"/>
      <style:paragraph-properties fo:text-align="center" fo:margin-left="0in"/>
      <style:text-properties style:font-name="DejaVu Sans" fo:font-weight="bold" style:font-weight-asian="bold" style:font-weight-complex="bold"/>
    </style:style>
    <style:style style:name="ce2" style:family="table-cell" style:parent-style-name="Default" style:data-style-name="N2">
      <style:table-cell-properties fo:background-color="#00ae00" style:diagonal-bl-tr="none" style:diagonal-tl-br="none" style:text-align-source="fix" style:repeat-content="false" fo:border="0.0138in solid #000000" style:rotation-align="none"/>
      <style:paragraph-properties fo:text-align="center" fo:margin-left="0in"/>
      <style:text-properties style:font-name="DejaVu Sans"/>
    </style:style>
    <style:style style:name="ce3" style:family="table-cell" style:parent-style-name="Default">
      <style:table-cell-properties fo:background-color="#00ae00" style:text-align-source="fix" style:repeat-content="false"/>
      <style:paragraph-properties fo:text-align="center" fo:margin-left="0in"/>
      <style:text-properties style:font-name="DejaVu Sans" fo:font-weight="bold" style:font-weight-asian="bold" style:font-weight-complex="bold"/>
    </style:style>
    <style:style style:name="ce4" style:family="table-cell" style:parent-style-name="Default">
      <style:table-cell-properties fo:background-color="#00ae00" style:text-align-source="fix" style:repeat-content="false"/>
      <style:paragraph-properties fo:text-align="center" fo:margin-left="0in"/>
      <style:text-properties style:font-name="DejaVu Sans"/>
    </style:style>
    <style:style style:name="ce5" style:family="table-cell" style:parent-style-name="Default">
      <style:table-cell-properties fo:background-color="#33cc66" style:text-align-source="fix" style:repeat-content="false" fo:border="0.0008in solid #000000"/>
      <style:paragraph-properties fo:text-align="center" fo:margin-left="0in"/>
      <style:text-properties style:font-name="DejaVu Sans" fo:font-weight="bold" style:font-weight-asian="bold" style:font-weight-complex="bold"/>
    </style:style>
    <style:style style:name="ce6" style:family="table-cell" style:parent-style-name="Default">
      <style:table-cell-properties style:glyph-orientation-vertical="0" fo:background-color="#33cc66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7" style:family="table-cell" style:parent-style-name="Default" style:data-style-name="N2">
      <style:table-cell-properties fo:background-color="#33cc66" style:text-align-source="fix" style:repeat-content="false" fo:border="0.0008in solid #000000"/>
      <style:paragraph-properties fo:text-align="center" fo:margin-left="0in"/>
      <style:text-properties style:font-name="DejaVu Sans"/>
    </style:style>
    <style:style style:name="ce8" style:family="table-cell" style:parent-style-name="Default" style:data-style-name="N2">
      <style:table-cell-properties style:glyph-orientation-vertical="0" fo:background-color="#33cc66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9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10" style:family="table-cell" style:parent-style-name="Default">
      <style:table-cell-properties fo:background-color="transparent"/>
      <style:text-properties style:font-name="DejaVu Sans"/>
    </style:style>
    <style:style style:name="ce11" style:family="table-cell" style:parent-style-name="Default">
      <style:text-properties style:font-name="DejaVu Sans"/>
    </style:style>
    <style:style style:name="ce12" style:family="table-cell" style:parent-style-name="Default">
      <style:table-cell-properties fo:background-color="#999999"/>
      <style:text-properties style:font-name="DejaVu Sans"/>
    </style:style>
    <style:style style:name="ce13" style:family="table-cell" style:parent-style-name="Default">
      <style:table-cell-properties fo:background-color="#ffd320"/>
    </style:style>
    <style:style style:name="ce14" style:family="table-cell" style:parent-style-name="Default">
      <style:table-cell-properties fo:background-color="#ffd320"/>
      <style:text-properties style:font-name="DejaVu Sans"/>
    </style:style>
    <style:style style:name="ce15" style:family="table-cell" style:parent-style-name="Default">
      <style:table-cell-properties style:glyph-orientation-vertical="0" fo:background-color="#00ae0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16" style:family="table-cell" style:parent-style-name="Default" style:data-style-name="N2">
      <style:table-cell-properties style:glyph-orientation-vertical="0" fo:background-color="#00ae0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17" style:family="table-cell" style:parent-style-name="Default">
      <style:table-cell-properties style:glyph-orientation-vertical="0" fo:background-color="#00ae00" style:text-align-source="fix" style:repeat-content="false" fo:wrap-option="no-wrap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18" style:family="table-cell" style:parent-style-name="Default">
      <style:table-cell-properties style:glyph-orientation-vertical="0" fo:background-color="#00ae00" style:text-align-source="fix" style:repeat-content="false" fo:wrap-option="no-wrap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19" style:family="table-cell" style:parent-style-name="Default">
      <style:table-cell-properties style:glyph-orientation-vertical="0" fo:background-color="#ffd320" style:text-align-source="fix" style:repeat-content="false" fo:wrap-option="no-wrap" fo:border="0.0008in solid #000000" style:direction="ltr" fo:padding-bottom="0.0193in" fo:padding-left="0.0138in" fo:padding-right="0.0138in" fo:padding-top="0.0193in" style:rotation-angle="0" style:rotation-align="none" style:shrink-to-fit="false" css3t:text-justify="auto" style:vertical-align="automatic"/>
      <style:paragraph-properties fo:text-align="center" fo:margin-left="0in" style:writing-mode="page"/>
      <style:text-properties fo:color="#000000" style:font-name="DejaVu Sans" fo:font-weight="bold" style:font-weight-asian="bold" style:font-weight-complex="bold"/>
    </style:style>
    <style:style style:name="ce20" style:family="table-cell" style:parent-style-name="Default">
      <style:table-cell-properties style:glyph-orientation-vertical="0" fo:background-color="#ffd320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size="8pt" fo:font-weight="bold" style:font-size-asian="8pt" style:font-weight-asian="bold" style:font-size-complex="8pt" style:font-weight-complex="bold"/>
    </style:style>
    <style:style style:name="ce21" style:family="table-cell" style:parent-style-name="Default" style:data-style-name="N2">
      <style:table-cell-properties fo:background-color="#ffd320" style:text-align-source="fix" style:repeat-content="false" fo:border="0.0008in solid #000000"/>
      <style:paragraph-properties fo:text-align="center" fo:margin-left="0in"/>
      <style:text-properties style:font-name="DejaVu Sans" fo:font-size="10pt" style:font-size-asian="10pt" style:font-size-complex="10pt"/>
    </style:style>
    <style:style style:name="ce22" style:family="table-cell" style:parent-style-name="Default" style:data-style-name="N2">
      <style:table-cell-properties style:glyph-orientation-vertical="0" fo:background-color="#ffd320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size="10pt" style:font-size-asian="10pt" style:font-size-complex="10pt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24" style:family="table-cell" style:parent-style-name="Default">
      <style:table-cell-properties style:glyph-orientation-vertical="0" fo:background-color="#999999" style:text-align-source="fix" style:repeat-content="false" fo:wrap-option="no-wrap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25" style:family="table-cell" style:parent-style-name="Default">
      <style:table-cell-properties fo:background-color="#ff950e" style:diagonal-bl-tr="none" style:diagonal-tl-br="none" style:text-align-source="fix" style:repeat-content="false" fo:border="0.0138in solid #000000" style:rotation-align="none"/>
      <style:paragraph-properties fo:text-align="center" fo:margin-left="0in"/>
      <style:text-properties style:font-name="DejaVu Sans" fo:font-weight="bold" style:font-weight-asian="bold" style:font-weight-complex="bold"/>
    </style:style>
    <style:style style:name="ce26" style:family="table-cell" style:parent-style-name="Default" style:data-style-name="N2">
      <style:table-cell-properties fo:background-color="#ff950e" style:diagonal-bl-tr="none" style:diagonal-tl-br="none" style:text-align-source="fix" style:repeat-content="false" fo:border="0.0138in solid #000000" style:rotation-align="none"/>
      <style:paragraph-properties fo:text-align="center" fo:margin-left="0in"/>
      <style:text-properties style:font-name="DejaVu Sans" fo:font-weight="bold" style:font-weight-asian="bold" style:font-weight-complex="bold"/>
    </style:style>
    <style:style style:name="ce27" style:family="table-cell" style:parent-style-name="Default">
      <style:table-cell-properties style:glyph-orientation-vertical="0" fo:background-color="#ff950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28" style:family="table-cell" style:parent-style-name="Default" style:data-style-name="N2">
      <style:table-cell-properties style:glyph-orientation-vertical="0" fo:background-color="#ff950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29" style:family="table-cell" style:parent-style-name="Default">
      <style:table-cell-properties fo:border-bottom="none" fo:background-color="#ffd320" style:text-align-source="fix" style:repeat-content="false" fo:border-left="0.0346in solid #000000" fo:border-right="0.0346in solid #000000" fo:border-top="0.0346in solid #000000"/>
      <style:paragraph-properties fo:text-align="center" fo:margin-left="0in"/>
      <style:text-properties style:font-name="DejaVu Sans" fo:font-weight="bold" style:font-weight-asian="bold" style:font-weight-complex="bold"/>
    </style:style>
    <style:style style:name="ce30" style:family="table-cell" style:parent-style-name="Default">
      <style:table-cell-properties style:glyph-orientation-vertical="0" fo:border-bottom="0.0346in solid #000000" fo:background-color="#ffd320" style:diagonal-bl-tr="none" style:diagonal-tl-br="none" style:text-align-source="fix" style:repeat-content="false" fo:wrap-option="no-wrap" fo:border-left="0.0346in solid #000000" style:direction="ltr" fo:border-right="0.0346in solid #000000" style:rotation-angle="0" style:rotation-align="none" style:shrink-to-fit="false" fo:border-top="none" css3t:text-justify="auto" style:vertical-align="automatic"/>
      <style:paragraph-properties fo:text-align="center" fo:margin-left="0in" style:writing-mode="page"/>
      <style:text-properties style:font-name="DejaVu Sans" fo:font-size="8pt" fo:font-weight="bold" style:font-size-asian="8pt" style:font-weight-asian="bold" style:font-size-complex="8pt" style:font-weight-complex="bold"/>
    </style:style>
    <style:style style:name="ce31" style:family="table-cell" style:parent-style-name="Default" style:data-style-name="N2">
      <style:table-cell-properties style:glyph-orientation-vertical="0" fo:background-color="#ffd32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32" style:family="table-cell" style:parent-style-name="Default">
      <style:table-cell-properties fo:background-color="#999999"/>
    </style:style>
    <style:style style:name="ce33" style:family="table-cell" style:parent-style-name="Default">
      <style:table-cell-properties fo:background-color="#999999" style:diagonal-bl-tr="none" style:diagonal-tl-br="none" fo:border="0.0138in solid #000000" style:rotation-align="none"/>
      <style:text-properties style:font-name="DejaVu Sans" fo:font-weight="bold" style:font-weight-asian="bold" style:font-weight-complex="bold"/>
    </style:style>
    <style:style style:name="ce34" style:family="table-cell" style:parent-style-name="Default" style:data-style-name="N2">
      <style:table-cell-properties fo:background-color="#ff950e" style:diagonal-bl-tr="none" style:diagonal-tl-br="none" style:text-align-source="fix" style:repeat-content="false" fo:border="0.0138in solid #000000" style:rotation-align="none"/>
      <style:paragraph-properties fo:text-align="center" fo:margin-left="0in"/>
      <style:text-properties style:font-name="DejaVu Sans1" fo:font-size="12pt" fo:font-weight="bold" style:font-size-asian="12pt" style:font-weight-asian="bold" style:font-size-complex="12pt" style:font-weight-complex="bold"/>
    </style:style>
    <style:style style:name="ce35" style:family="table-cell" style:parent-style-name="Default">
      <style:table-cell-properties style:glyph-orientation-vertical="0" fo:background-color="#999999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36" style:family="table-cell" style:parent-style-name="Default" style:data-style-name="N2">
      <style:table-cell-properties style:glyph-orientation-vertical="0" fo:background-color="#ff950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1" fo:font-size="12pt" fo:font-weight="bold" style:font-size-asian="12pt" style:font-weight-asian="bold" style:font-size-complex="12pt" style:font-weight-complex="bold"/>
    </style:style>
    <style:style style:name="ce37" style:family="table-cell" style:parent-style-name="Default">
      <style:table-cell-properties style:glyph-orientation-vertical="0" fo:background-color="#ffd32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38" style:family="table-cell" style:parent-style-name="Default">
      <style:table-cell-properties fo:background-color="#ff950e"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39" style:family="table-cell" style:parent-style-name="Default" style:data-style-name="N144">
      <style:table-cell-properties fo:background-color="#ff950e"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40" style:family="table-cell" style:parent-style-name="Default" style:data-style-name="N143">
      <style:table-cell-properties fo:background-color="#ff950e"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41" style:family="table-cell" style:parent-style-name="Default">
      <style:table-cell-properties fo:border-bottom="none" fo:background-color="#ffd320" style:text-align-source="fix" style:repeat-content="false" fo:border-left="0.0346in solid #000000" fo:padding-bottom="0.0193in" fo:padding-left="0.0138in" fo:padding-right="0.0138in" fo:padding-top="0.0193in" fo:border-right="0.0346in solid #000000" fo:border-top="0.0346in solid #000000"/>
      <style:paragraph-properties fo:text-align="center" fo:margin-left="0in"/>
      <style:text-properties fo:color="#000000" style:font-name="DejaVu Sans" fo:font-weight="bold" style:font-weight-asian="bold" style:font-weight-complex="bold"/>
    </style:style>
    <style:style style:name="ce42" style:family="table-cell" style:parent-style-name="Default">
      <style:table-cell-properties style:glyph-orientation-vertical="0" fo:border-bottom="0.0346in solid #000000" fo:background-color="#ffd320" style:diagonal-bl-tr="none" style:diagonal-tl-br="none" style:text-align-source="fix" style:repeat-content="false" fo:wrap-option="no-wrap" fo:border-left="0.0346in solid #000000" style:direction="ltr" fo:border-right="0.0346in solid #000000" style:rotation-angle="0" style:rotation-align="none" style:shrink-to-fit="false" fo:border-top="none" css3t:text-justify="auto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43" style:family="table-cell" style:parent-style-name="Default">
      <style:table-cell-properties fo:background-color="#ff950e" style:text-align-source="fix" style:repeat-content="false"/>
      <style:paragraph-properties fo:text-align="center" fo:margin-left="0in"/>
      <style:text-properties style:font-name="DejaVu Sans" fo:font-weight="bold" style:font-weight-asian="bold" style:font-weight-complex="bold"/>
    </style:style>
    <style:style style:name="ce44" style:family="table-cell" style:parent-style-name="Default" style:data-style-name="N145">
      <style:table-cell-properties fo:background-color="#ff950e"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45" style:family="table-cell" style:parent-style-name="Default">
      <style:table-cell-properties style:glyph-orientation-vertical="0" fo:background-color="#ffd32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46" style:family="table-cell" style:parent-style-name="Default" style:data-style-name="N143">
      <style:table-cell-properties style:glyph-orientation-vertical="0" fo:background-color="#ffd32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47" style:family="table-cell" style:parent-style-name="Default">
      <style:table-cell-properties fo:background-color="#ff950e" style:text-align-source="fix" style:repeat-content="false"/>
      <style:paragraph-properties fo:text-align="center" fo:margin-left="0in"/>
      <style:text-properties style:font-name="DejaVu Sans1" fo:font-size="12pt" fo:font-weight="bold" style:font-size-asian="12pt" style:font-weight-asian="bold" style:font-size-complex="12pt" style:font-weight-complex="bold"/>
    </style:style>
    <style:style style:name="ce48" style:family="table-cell" style:parent-style-name="Default">
      <style:table-cell-properties fo:background-color="#999999" style:text-align-source="fix" style:repeat-content="false"/>
      <style:paragraph-properties fo:text-align="center" fo:margin-left="0in"/>
    </style:style>
    <style:style style:name="ce49" style:family="table-cell" style:parent-style-name="Default">
      <style:table-cell-properties fo:background-color="#999999" style:text-align-source="fix" style:repeat-content="false"/>
      <style:paragraph-properties fo:text-align="center" fo:margin-left="0in"/>
      <style:text-properties style:font-name="DejaVu Sans"/>
    </style:style>
    <style:style style:name="ce50" style:family="table-cell" style:parent-style-name="Default">
      <style:table-cell-properties fo:background-color="#ffd320" style:text-align-source="fix" style:repeat-content="false" fo:border="0.0008in solid #000000"/>
      <style:paragraph-properties fo:text-align="center" fo:margin-left="0in"/>
      <style:text-properties style:font-name="DejaVu Sans" fo:font-weight="bold" style:font-weight-asian="bold" style:font-weight-complex="bold"/>
    </style:style>
    <style:style style:name="ce51" style:family="table-cell" style:parent-style-name="Default" style:data-style-name="N143">
      <style:table-cell-properties fo:background-color="#ffd320" style:text-align-source="fix" style:repeat-content="false" fo:border="0.0008in solid #000000"/>
      <style:paragraph-properties fo:text-align="center" fo:margin-left="0in"/>
      <style:text-properties style:font-name="DejaVu Sans"/>
    </style:style>
    <style:style style:name="ce52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DejaVu Sans"/>
    </style:style>
    <style:style style:name="ce53" style:family="table-cell" style:parent-style-name="Default">
      <style:table-cell-properties fo:background-color="#ff950e"/>
      <style:text-properties fo:font-size="9pt" fo:font-weight="bold" style:font-size-asian="9pt" style:font-weight-asian="bold" style:font-size-complex="9pt" style:font-weight-complex="bold"/>
    </style:style>
    <style:style style:name="ce54" style:family="table-cell" style:parent-style-name="Default">
      <style:table-cell-properties fo:background-color="#ffd320" style:text-align-source="fix" style:repeat-content="false" fo:border="0.0008in solid #000000"/>
      <style:paragraph-properties fo:text-align="center" fo:margin-left="0in"/>
      <style:text-properties fo:font-weight="bold" style:font-weight-asian="bold" style:font-weight-complex="bold"/>
    </style:style>
    <style:style style:name="ce55" style:family="table-cell" style:parent-style-name="Default">
      <style:table-cell-properties fo:background-color="#0099ff"/>
      <style:text-properties fo:font-size="8pt" style:font-size-asian="8pt" style:font-size-complex="8pt"/>
    </style:style>
    <style:style style:name="ce56" style:family="table-cell" style:parent-style-name="Default">
      <style:table-cell-properties fo:background-color="#0099ff"/>
      <style:text-properties fo:font-weight="bold" style:font-weight-asian="bold" style:font-weight-complex="bold"/>
    </style:style>
    <style:style style:name="ce57" style:family="table-cell" style:parent-style-name="Default">
      <style:table-cell-properties fo:background-color="#0099ff"/>
    </style:style>
    <style:style style:name="ce58" style:family="table-cell" style:parent-style-name="Default">
      <style:table-cell-properties fo:background-color="#0099ff"/>
      <style:text-properties style:font-name="DejaVu Sans1" fo:font-weight="bold" style:font-weight-asian="bold" style:font-weight-complex="bold"/>
    </style:style>
    <style:style style:name="gr1" style:family="graphic">
      <style:graphic-properties draw:stroke="solid" draw:fill="none" draw:textarea-horizontal-align="center" draw:textarea-vertical-align="middle" draw:ole-draw-aspect="1"/>
    </style:style>
    <style:style style:name="P1" style:family="paragraph">
      <style:paragraph-properties fo:text-align="center"/>
    </style:style>
    <style:style style:name="T1" style:family="text">
      <style:text-properties style:font-name="DejaVu Sans3"/>
    </style:style>
    <style:style style:name="T2" style:family="text">
      <style:text-properties style:font-name="DejaVu Sans1"/>
    </style:style>
  </office:automatic-styles>
  <office:body>
    <office:spreadsheet>
      <table:calculation-settings table:case-sensitive="false" table:automatic-find-labels="false" table:use-regular-expressions="false"/>
      <table:table table:name="Coulomb'sLaw-Lab1A" table:style-name="ta1" table:print="false">
        <office:forms form:automatic-focus="false" form:apply-design-mode="false"/>
        <table:table-column table:style-name="co1" table:default-cell-style-name="ce11"/>
        <table:table-column table:style-name="co2" table:default-cell-style-name="ce23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52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ce11"/>
        <table:table-column table:style-name="co12" table:number-columns-repeated="1011" table:default-cell-style-name="ce11"/>
        <table:table-column table:style-name="co12" table:number-columns-repeated="2" table:default-cell-style-name="Default"/>
        <table:table-row table:style-name="ro1">
          <table:table-cell table:style-name="ce1" office:value-type="string">
            <text:p>PoSBall [cm]</text:p>
          </table:table-cell>
          <table:table-cell table:style-name="ce15" office:value-type="string">
            <text:p>Height (cm)</text:p>
          </table:table-cell>
          <table:table-cell table:style-name="ce25" office:value-type="string">
            <text:p>Power</text:p>
          </table:table-cell>
          <table:table-cell table:style-name="ce33"/>
          <table:table-cell table:style-name="ce38" office:value-type="string">
            <text:p>Average Power Uncertainty</text:p>
          </table:table-cell>
          <table:table-cell table:style-name="ce38" office:value-type="string">
            <text:p>% error power</text:p>
          </table:table-cell>
          <table:table-cell table:style-name="ce32"/>
          <table:table-cell table:style-name="ce53" office:value-type="string">
            <text:p>Pwr%Uncertainty</text:p>
          </table:table-cell>
          <table:table-cell table:style-name="ce55" office:value-type="string">
            <text:p>Estimated Errors</text:p>
          </table:table-cell>
          <table:table-cell table:style-name="ce57"/>
          <table:table-cell table:number-columns-repeated="1014"/>
        </table:table-row>
        <table:table-row table:style-name="ro2">
          <table:table-cell table:style-name="ce2" office:value-type="float" office:value="23">
            <text:p>23.00</text:p>
          </table:table-cell>
          <table:table-cell table:style-name="ce16" office:value-type="float" office:value="150">
            <text:p>150.00</text:p>
          </table:table-cell>
          <table:table-cell table:style-name="ce26" table:formula="of:=SLOPE([.H7:.H16];[.I7:.I16])" office:value-type="float" office:value="-2.101442379271">
            <text:p>-2.10</text:p>
          </table:table-cell>
          <table:table-cell table:style-name="ce34" office:value-type="string">
            <text:p>±</text:p>
          </table:table-cell>
          <table:table-cell table:style-name="ce39" table:formula="of:=0.5*(ABS(Power-HigherPower)+ABS(Power-LowerPower))" office:value-type="float" office:value="0.0215439449706298">
            <text:p>0.02154</text:p>
          </table:table-cell>
          <table:table-cell table:style-name="ce44" table:formula="of:=100*(Power+2)/2" office:value-type="float" office:value="-5.07211896355015">
            <text:p>-5.072</text:p>
          </table:table-cell>
          <table:table-cell table:style-name="ce47" office:value-type="string">
            <text:p>±</text:p>
          </table:table-cell>
          <table:table-cell table:style-name="ce44" table:formula="of:=100*(2+Power+AveragePowerUncertainty)/2" office:value-type="float" office:value="-3.99492171501866">
            <text:p>-3.995</text:p>
          </table:table-cell>
          <table:table-cell table:style-name="ce56" office:value-type="string">
            <text:p>X<text:span text:style-name="T2">±:</text:span></text:p>
          </table:table-cell>
          <table:table-cell table:style-name="ce58" office:value-type="float" office:value="0.15">
            <text:p>0.15</text:p>
          </table:table-cell>
          <table:table-cell table:number-columns-repeated="1014"/>
        </table:table-row>
        <table:table-row table:style-name="ro3">
          <table:table-cell table:style-name="ce3" office:value-type="string">
            <text:p>PoPPBall [cm]</text:p>
          </table:table-cell>
          <table:table-cell table:style-name="ce17" office:value-type="string">
            <text:p>ExtraHeight (cm)</text:p>
          </table:table-cell>
          <table:table-cell table:style-name="ce27" office:value-type="string">
            <text:p>Constant</text:p>
          </table:table-cell>
          <table:table-cell table:style-name="ce35"/>
          <table:table-cell table:style-name="ce38" office:value-type="string">
            <text:p>Average Constant Uncertainty</text:p>
          </table:table-cell>
          <table:table-cell table:style-name="ce32"/>
          <table:table-cell table:style-name="ce48"/>
          <table:table-cell table:style-name="ce32"/>
          <table:table-cell table:style-name="ce56" office:value-type="string">
            <text:p>Y<text:span text:style-name="T2">±:</text:span></text:p>
          </table:table-cell>
          <table:table-cell table:style-name="ce58" office:value-type="float" office:value="0.004">
            <text:p>0.004</text:p>
          </table:table-cell>
          <table:table-cell table:number-columns-repeated="1014"/>
        </table:table-row>
        <table:table-row table:style-name="ro2">
          <table:table-cell table:style-name="ce4" office:value-type="float" office:value="45">
            <text:p>45</text:p>
          </table:table-cell>
          <table:table-cell table:style-name="ce18" office:value-type="float" office:value="23">
            <text:p>23</text:p>
          </table:table-cell>
          <table:table-cell table:style-name="ce28" table:formula="of:=EXP(INTERCEPT([.H7:.H16];[.I7:.I16]))" office:value-type="float" office:value="4.75097619901365">
            <text:p>4.75</text:p>
          </table:table-cell>
          <table:table-cell table:style-name="ce36" office:value-type="string">
            <text:p>±</text:p>
          </table:table-cell>
          <table:table-cell table:style-name="ce40" table:formula="of:=0.5*(ABS(constant-HigherConstant)+ABS(constant-LowerConstant))" office:value-type="float" office:value="0.507214597747432">
            <text:p>0.5072</text:p>
          </table:table-cell>
          <table:table-cell table:style-name="ce3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4">
          <table:table-cell table:style-name="ce5" office:value-type="string">
            <text:p>Small Ball</text:p>
          </table:table-cell>
          <table:table-cell table:style-name="ce19" office:value-type="string">
            <text:p>PP Ball</text:p>
          </table:table-cell>
          <table:table-cell table:style-name="ce29" office:value-type="string">
            <text:p>Small Ball</text:p>
          </table:table-cell>
          <table:table-cell table:style-name="ce29" office:value-type="string">
            <text:p>PP Ball distance</text:p>
          </table:table-cell>
          <table:table-cell table:style-name="ce41" office:value-type="string">
            <text:p><text:s/>Separation (R) of</text:p>
          </table:table-cell>
          <table:table-cell table:style-name="ce1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3">
          <table:table-cell table:style-name="ce6" office:value-type="string">
            <text:p>L1 measure [cm]</text:p>
          </table:table-cell>
          <table:table-cell table:style-name="ce20" office:value-type="string">
            <text:p>Measurement L2 [cm]</text:p>
          </table:table-cell>
          <table:table-cell table:style-name="ce30" office:value-type="string">
            <text:p>distance L1 [cm]</text:p>
          </table:table-cell>
          <table:table-cell table:style-name="ce30" office:value-type="string">
            <text:p>from PoSball [cm]</text:p>
          </table:table-cell>
          <table:table-cell table:style-name="ce42" office:value-type="string">
            <text:p><text:s/>two balls [cm]</text:p>
          </table:table-cell>
          <table:table-cell table:style-name="ce45" office:value-type="string">
            <text:p><text:s/>(1/R<text:span text:style-name="T1">²</text:span>) [1/cm<text:span text:style-name="T1">²</text:span>]</text:p>
          </table:table-cell>
          <table:table-cell table:style-name="ce50" office:value-type="string">
            <text:p>sin(θ)=F/mg</text:p>
          </table:table-cell>
          <table:table-cell table:style-name="ce54" office:value-type="string">
            <text:p>Ln(sin(<text:span text:style-name="T2">θ</text:span>))</text:p>
          </table:table-cell>
          <table:table-cell table:style-name="ce54" office:value-type="string">
            <text:p>ln(R[cm])</text:p>
          </table:table-cell>
          <table:table-cell table:style-name="ce54" office:value-type="string">
            <text:p>Fit</text:p>
          </table:table-cell>
          <table:table-cell table:number-columns-repeated="1014"/>
        </table:table-row>
        <table:table-row table:style-name="ro1">
          <table:table-cell table:style-name="ce7" office:value-type="float" office:value="8.9">
            <text:p>8.90</text:p>
          </table:table-cell>
          <table:table-cell table:style-name="ce21" office:value-type="float" office:value="35">
            <text:p>35.00</text:p>
          </table:table-cell>
          <table:table-cell table:style-name="ce31" table:formula="of:=ABS([.A7]-PoSBall)*((Height+ExtraHeight)/Height)" office:value-type="float" office:value="16.262">
            <text:p>16.26</text:p>
          </table:table-cell>
          <table:table-cell table:style-name="ce37" table:formula="of:=ABS([.B7]-PoPPBall)" office:value-type="float" office:value="10">
            <text:p>10</text:p>
          </table:table-cell>
          <table:table-cell table:style-name="ce31" table:formula="of:=([.C7]-[.D7])" office:value-type="float" office:value="6.262">
            <text:p>6.26</text:p>
          </table:table-cell>
          <table:table-cell table:style-name="ce46" table:formula="of:=1/([.E7]*[.E7])" office:value-type="float" office:value="0.0255019783924797">
            <text:p>0.0255</text:p>
          </table:table-cell>
          <table:table-cell table:style-name="ce51" table:formula="of:=SIN(ATAN(ABS([.A7]-PoSBall)/(Height)))" office:value-type="float" office:value="0.0935874400306015">
            <text:p>0.0936</text:p>
          </table:table-cell>
          <table:table-cell table:style-name="ce51" table:formula="of:=LN([.G7])" office:value-type="float" office:value="-2.36885909220982">
            <text:p>-2.3689</text:p>
          </table:table-cell>
          <table:table-cell table:style-name="ce51" table:formula="of:=LN([.E7])" office:value-type="float" office:value="1.83449962290421">
            <text:p>1.8345</text:p>
          </table:table-cell>
          <table:table-cell table:style-name="ce51" table:formula="of:=(constant)*([.E7]^Power)" office:value-type="float" office:value="0.10058570389498">
            <text:p>0.1006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7" office:value-type="float" office:value="9.4">
            <text:p>9.40</text:p>
          </table:table-cell>
          <table:table-cell table:style-name="ce21" office:value-type="float" office:value="36">
            <text:p>36.00</text:p>
          </table:table-cell>
          <table:table-cell table:style-name="ce31" table:formula="of:=ABS([.A8]-PoSBall)*((Height+ExtraHeight)/Height)" office:value-type="float" office:value="15.6853333333333">
            <text:p>15.69</text:p>
          </table:table-cell>
          <table:table-cell table:style-name="ce37" table:formula="of:=ABS([.B8]-PoPPBall)" office:value-type="float" office:value="9">
            <text:p>9</text:p>
          </table:table-cell>
          <table:table-cell table:style-name="ce31" table:formula="of:=([.C8]-[.D8])" office:value-type="float" office:value="6.68533333333333">
            <text:p>6.69</text:p>
          </table:table-cell>
          <table:table-cell table:style-name="ce46" table:formula="of:=1/([.E8]*[.E8])" office:value-type="float" office:value="0.0223745272312117">
            <text:p>0.0224</text:p>
          </table:table-cell>
          <table:table-cell table:style-name="ce51" table:formula="of:=SIN(ATAN(ABS([.A8]-PoSBall)/(Height)))" office:value-type="float" office:value="0.0902962884656981">
            <text:p>0.0903</text:p>
          </table:table-cell>
          <table:table-cell table:style-name="ce51" table:formula="of:=LN([.G8])" office:value-type="float" office:value="-2.4046589216664">
            <text:p>-2.4047</text:p>
          </table:table-cell>
          <table:table-cell table:style-name="ce51" table:formula="of:=LN([.E8])" office:value-type="float" office:value="1.89991607218788">
            <text:p>1.8999</text:p>
          </table:table-cell>
          <table:table-cell table:style-name="ce51" table:formula="of:=(constant)*([.E8]^Power)" office:value-type="float" office:value="0.0876666225555898">
            <text:p>0.0877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7" office:value-type="float" office:value="10.2">
            <text:p>10.20</text:p>
          </table:table-cell>
          <table:table-cell table:style-name="ce21" office:value-type="float" office:value="37">
            <text:p>37.00</text:p>
          </table:table-cell>
          <table:table-cell table:style-name="ce31" table:formula="of:=ABS([.A9]-PoSBall)*((Height+ExtraHeight)/Height)" office:value-type="float" office:value="14.7626666666667">
            <text:p>14.76</text:p>
          </table:table-cell>
          <table:table-cell table:style-name="ce37" table:formula="of:=ABS([.B9]-PoPPBall)" office:value-type="float" office:value="8">
            <text:p>8</text:p>
          </table:table-cell>
          <table:table-cell table:style-name="ce31" table:formula="of:=([.C9]-[.D9])" office:value-type="float" office:value="6.76266666666667">
            <text:p>6.76</text:p>
          </table:table-cell>
          <table:table-cell table:style-name="ce46" table:formula="of:=1/([.E9]*[.E9])" office:value-type="float" office:value="0.0218657328165272">
            <text:p>0.0219</text:p>
          </table:table-cell>
          <table:table-cell table:style-name="ce51" table:formula="of:=SIN(ATAN(ABS([.A9]-PoSBall)/(Height)))" office:value-type="float" office:value="0.0850243306942324">
            <text:p>0.0850</text:p>
          </table:table-cell>
          <table:table-cell table:style-name="ce51" table:formula="of:=LN([.G9])" office:value-type="float" office:value="-2.46481781999011">
            <text:p>-2.4648</text:p>
          </table:table-cell>
          <table:table-cell table:style-name="ce51" table:formula="of:=LN([.E9])" office:value-type="float" office:value="1.91141728958671">
            <text:p>1.9114</text:p>
          </table:table-cell>
          <table:table-cell table:style-name="ce51" table:formula="of:=(constant)*([.E9]^Power)" office:value-type="float" office:value="0.0855731952653864">
            <text:p>0.0856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8" office:value-type="float" office:value="10.6">
            <text:p>10.60</text:p>
          </table:table-cell>
          <table:table-cell table:style-name="ce22" office:value-type="float" office:value="38">
            <text:p>38.00</text:p>
          </table:table-cell>
          <table:table-cell table:style-name="ce31" table:formula="of:=ABS([.A10]-PoSBall)*((Height+ExtraHeight)/Height)" office:value-type="float" office:value="14.3013333333333">
            <text:p>14.30</text:p>
          </table:table-cell>
          <table:table-cell table:style-name="ce37" table:formula="of:=ABS([.B10]-PoPPBall)" office:value-type="float" office:value="7">
            <text:p>7</text:p>
          </table:table-cell>
          <table:table-cell table:style-name="ce31" table:formula="of:=([.C10]-[.D10])" office:value-type="float" office:value="7.30133333333333">
            <text:p>7.30</text:p>
          </table:table-cell>
          <table:table-cell table:style-name="ce46" table:formula="of:=1/([.E10]*[.E10])" office:value-type="float" office:value="0.018758393755926">
            <text:p>0.0188</text:p>
          </table:table-cell>
          <table:table-cell table:style-name="ce51" table:formula="of:=SIN(ATAN(ABS([.A10]-PoSBall)/(Height)))" office:value-type="float" office:value="0.0823856433724541">
            <text:p>0.0824</text:p>
          </table:table-cell>
          <table:table-cell table:style-name="ce51" table:formula="of:=LN([.G10])" office:value-type="float" office:value="-2.4963440881635">
            <text:p>-2.4963</text:p>
          </table:table-cell>
          <table:table-cell table:style-name="ce51" table:formula="of:=LN([.E10])" office:value-type="float" office:value="1.98805697987798">
            <text:p>1.9881</text:p>
          </table:table-cell>
          <table:table-cell table:style-name="ce51" table:formula="of:=(constant)*([.E10]^Power)" office:value-type="float" office:value="0.0728438567407879">
            <text:p>0.0728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8" office:value-type="float" office:value="11.65">
            <text:p>11.65</text:p>
          </table:table-cell>
          <table:table-cell table:style-name="ce22" office:value-type="float" office:value="39">
            <text:p>39.00</text:p>
          </table:table-cell>
          <table:table-cell table:style-name="ce31" table:formula="of:=ABS([.A11]-PoSBall)*((Height+ExtraHeight)/Height)" office:value-type="float" office:value="13.0903333333333">
            <text:p>13.09</text:p>
          </table:table-cell>
          <table:table-cell table:style-name="ce37" table:formula="of:=ABS([.B11]-PoPPBall)" office:value-type="float" office:value="6">
            <text:p>6</text:p>
          </table:table-cell>
          <table:table-cell table:style-name="ce31" table:formula="of:=([.C11]-[.D11])" office:value-type="float" office:value="7.09033333333333">
            <text:p>7.09</text:p>
          </table:table-cell>
          <table:table-cell table:style-name="ce46" table:formula="of:=1/([.E11]*[.E11])" office:value-type="float" office:value="0.0198914615328938">
            <text:p>0.0199</text:p>
          </table:table-cell>
          <table:table-cell table:style-name="ce51" table:formula="of:=SIN(ATAN(ABS([.A11]-PoSBall)/(Height)))" office:value-type="float" office:value="0.0754509797554515">
            <text:p>0.0755</text:p>
          </table:table-cell>
          <table:table-cell table:style-name="ce51" table:formula="of:=LN([.G11])" office:value-type="float" office:value="-2.58427210835953">
            <text:p>-2.5843</text:p>
          </table:table-cell>
          <table:table-cell table:style-name="ce51" table:formula="of:=LN([.E11])" office:value-type="float" office:value="1.9587323540134">
            <text:p>1.9587</text:p>
          </table:table-cell>
          <table:table-cell table:style-name="ce51" table:formula="of:=(constant)*([.E11]^Power)" office:value-type="float" office:value="0.0774739858161406">
            <text:p>0.0775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8" office:value-type="float" office:value="12.2">
            <text:p>12.20</text:p>
          </table:table-cell>
          <table:table-cell table:style-name="ce22" office:value-type="float" office:value="40">
            <text:p>40.00</text:p>
          </table:table-cell>
          <table:table-cell table:style-name="ce31" table:formula="of:=ABS([.A12]-PoSBall)*((Height+ExtraHeight)/Height)" office:value-type="float" office:value="12.456">
            <text:p>12.46</text:p>
          </table:table-cell>
          <table:table-cell table:style-name="ce37" table:formula="of:=ABS([.B12]-PoPPBall)" office:value-type="float" office:value="5">
            <text:p>5</text:p>
          </table:table-cell>
          <table:table-cell table:style-name="ce31" table:formula="of:=([.C12]-[.D12])" office:value-type="float" office:value="7.456">
            <text:p>7.46</text:p>
          </table:table-cell>
          <table:table-cell table:style-name="ce46" table:formula="of:=1/([.E12]*[.E12])" office:value-type="float" office:value="0.0179882204498149">
            <text:p>0.0180</text:p>
          </table:table-cell>
          <table:table-cell table:style-name="ce51" table:formula="of:=SIN(ATAN(ABS([.A12]-PoSBall)/(Height)))" office:value-type="float" office:value="0.0718140984736978">
            <text:p>0.0718</text:p>
          </table:table-cell>
          <table:table-cell table:style-name="ce51" table:formula="of:=LN([.G12])" office:value-type="float" office:value="-2.63367446463119">
            <text:p>-2.6337</text:p>
          </table:table-cell>
          <table:table-cell table:style-name="ce51" table:formula="of:=LN([.E12])" office:value-type="float" office:value="2.00901907738329">
            <text:p>2.0090</text:p>
          </table:table-cell>
          <table:table-cell table:style-name="ce51" table:formula="of:=(constant)*([.E12]^Power)" office:value-type="float" office:value="0.0697046870470594">
            <text:p>0.0697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7" office:value-type="float" office:value="12.8">
            <text:p>12.80</text:p>
          </table:table-cell>
          <table:table-cell table:style-name="ce21" office:value-type="float" office:value="41">
            <text:p>41.00</text:p>
          </table:table-cell>
          <table:table-cell table:style-name="ce31" table:formula="of:=ABS([.A13]-PoSBall)*((Height+ExtraHeight)/Height)" office:value-type="float" office:value="11.764">
            <text:p>11.76</text:p>
          </table:table-cell>
          <table:table-cell table:style-name="ce37" table:formula="of:=ABS([.B13]-PoPPBall)" office:value-type="float" office:value="4">
            <text:p>4</text:p>
          </table:table-cell>
          <table:table-cell table:style-name="ce31" table:formula="of:=([.C13]-[.D13])" office:value-type="float" office:value="7.764">
            <text:p>7.76</text:p>
          </table:table-cell>
          <table:table-cell table:style-name="ce46" table:formula="of:=1/([.E13]*[.E13])" office:value-type="float" office:value="0.0165893338280936">
            <text:p>0.0166</text:p>
          </table:table-cell>
          <table:table-cell table:style-name="ce51" table:formula="of:=SIN(ATAN(ABS([.A13]-PoSBall)/(Height)))" office:value-type="float" office:value="0.0678433271326191">
            <text:p>0.0678</text:p>
          </table:table-cell>
          <table:table-cell table:style-name="ce51" table:formula="of:=LN([.G13])" office:value-type="float" office:value="-2.69055424488301">
            <text:p>-2.6906</text:p>
          </table:table-cell>
          <table:table-cell table:style-name="ce51" table:formula="of:=LN([.E13])" office:value-type="float" office:value="2.04949766530676">
            <text:p>2.0495</text:p>
          </table:table-cell>
          <table:table-cell table:style-name="ce51" table:formula="of:=(constant)*([.E13]^Power)" office:value-type="float" office:value="0.0640205510135961">
            <text:p>0.0640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8" office:value-type="float" office:value="13.6">
            <text:p>13.60</text:p>
          </table:table-cell>
          <table:table-cell table:style-name="ce22" office:value-type="float" office:value="42">
            <text:p>42.00</text:p>
          </table:table-cell>
          <table:table-cell table:style-name="ce31" table:formula="of:=ABS([.A14]-PoSBall)*((Height+ExtraHeight)/Height)" office:value-type="float" office:value="10.8413333333333">
            <text:p>10.84</text:p>
          </table:table-cell>
          <table:table-cell table:style-name="ce37" table:formula="of:=ABS([.B14]-PoPPBall)" office:value-type="float" office:value="3">
            <text:p>3</text:p>
          </table:table-cell>
          <table:table-cell table:style-name="ce31" table:formula="of:=([.C14]-[.D14])" office:value-type="float" office:value="7.84133333333333">
            <text:p>7.84</text:p>
          </table:table-cell>
          <table:table-cell table:style-name="ce46" table:formula="of:=1/([.E14]*[.E14])" office:value-type="float" office:value="0.0162637304556583">
            <text:p>0.0163</text:p>
          </table:table-cell>
          <table:table-cell table:style-name="ce51" table:formula="of:=SIN(ATAN(ABS([.A14]-PoSBall)/(Height)))" office:value-type="float" office:value="0.0625439784249271">
            <text:p>0.0625</text:p>
          </table:table-cell>
          <table:table-cell table:style-name="ce51" table:formula="of:=LN([.G14])" office:value-type="float" office:value="-2.77188531488991">
            <text:p>-2.7719</text:p>
          </table:table-cell>
          <table:table-cell table:style-name="ce51" table:formula="of:=LN([.E14])" office:value-type="float" office:value="2.0594088879296">
            <text:p>2.0594</text:p>
          </table:table-cell>
          <table:table-cell table:style-name="ce51" table:formula="of:=(constant)*([.E14]^Power)" office:value-type="float" office:value="0.0627009298800961">
            <text:p>0.0627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8" office:value-type="float" office:value="14.35">
            <text:p>14.35</text:p>
          </table:table-cell>
          <table:table-cell table:style-name="ce22" office:value-type="float" office:value="43">
            <text:p>43.00</text:p>
          </table:table-cell>
          <table:table-cell table:style-name="ce31" table:formula="of:=ABS([.A15]-PoSBall)*((Height+ExtraHeight)/Height)" office:value-type="float" office:value="9.97633333333333">
            <text:p>9.98</text:p>
          </table:table-cell>
          <table:table-cell table:style-name="ce37" table:formula="of:=ABS([.B15]-PoPPBall)" office:value-type="float" office:value="2">
            <text:p>2</text:p>
          </table:table-cell>
          <table:table-cell table:style-name="ce31" table:formula="of:=([.C15]-[.D15])" office:value-type="float" office:value="7.97633333333333">
            <text:p>7.98</text:p>
          </table:table-cell>
          <table:table-cell table:style-name="ce46" table:formula="of:=1/([.E15]*[.E15])" office:value-type="float" office:value="0.0157178597784616">
            <text:p>0.0157</text:p>
          </table:table-cell>
          <table:table-cell table:style-name="ce51" table:formula="of:=SIN(ATAN(ABS([.A15]-PoSBall)/(Height)))" office:value-type="float" office:value="0.0575710214995392">
            <text:p>0.0576</text:p>
          </table:table-cell>
          <table:table-cell table:style-name="ce51" table:formula="of:=LN([.G15])" office:value-type="float" office:value="-2.85473593684337">
            <text:p>-2.8547</text:p>
          </table:table-cell>
          <table:table-cell table:style-name="ce51" table:formula="of:=LN([.E15])" office:value-type="float" office:value="2.07647882382907">
            <text:p>2.0765</text:p>
          </table:table-cell>
          <table:table-cell table:style-name="ce51" table:formula="of:=(constant)*([.E15]^Power)" office:value-type="float" office:value="0.0604916168783595">
            <text:p>0.0605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7" office:value-type="float" office:value="15.05">
            <text:p>15.05</text:p>
          </table:table-cell>
          <table:table-cell table:style-name="ce21" office:value-type="float" office:value="44">
            <text:p>44.00</text:p>
          </table:table-cell>
          <table:table-cell table:style-name="ce31" table:formula="of:=ABS([.A16]-PoSBall)*((Height+ExtraHeight)/Height)" office:value-type="float" office:value="9.169">
            <text:p>9.17</text:p>
          </table:table-cell>
          <table:table-cell table:style-name="ce37" table:formula="of:=ABS([.B16]-PoPPBall)" office:value-type="float" office:value="1">
            <text:p>1</text:p>
          </table:table-cell>
          <table:table-cell table:style-name="ce31" table:formula="of:=([.C16]-[.D16])" office:value-type="float" office:value="8.169">
            <text:p>8.17</text:p>
          </table:table-cell>
          <table:table-cell table:style-name="ce46" table:formula="of:=1/([.E16]*[.E16])" office:value-type="float" office:value="0.0149851884149928">
            <text:p>0.0150</text:p>
          </table:table-cell>
          <table:table-cell table:style-name="ce51" table:formula="of:=SIN(ATAN(ABS([.A16]-PoSBall)/(Height)))" office:value-type="float" office:value="0.0529257179571126">
            <text:p>0.0529</text:p>
          </table:table-cell>
          <table:table-cell table:style-name="ce51" table:formula="of:=LN([.G16])" office:value-type="float" office:value="-2.93886589649606">
            <text:p>-2.9389</text:p>
          </table:table-cell>
          <table:table-cell table:style-name="ce51" table:formula="of:=LN([.E16])" office:value-type="float" office:value="2.10034650235973">
            <text:p>2.1003</text:p>
          </table:table-cell>
          <table:table-cell table:style-name="ce51" table:formula="of:=(constant)*([.E16]^Power)" office:value-type="float" office:value="0.0575323984416083">
            <text:p>0.0575</text:p>
          </table:table-cell>
          <table:table-cell table:style-name="Default" table:number-columns-repeated="2"/>
          <table:table-cell table:number-columns-repeated="1012"/>
        </table:table-row>
        <table:table-row table:style-name="ro1">
          <table:table-cell table:style-name="ce9">
            <draw:frame table:end-cell-address="'Coulomb''sLaw-Lab1A'.J34" table:end-x="0.5917in" table:end-y="0.1736in" draw:z-index="0" draw:style-name="gr1" draw:text-style-name="P1" svg:width="12.4366in" svg:height="3.589in" svg:x="0in" svg:y="0.0425in">
              <draw:object draw:notify-on-update-of-ranges="'Coulomb''sLaw-Lab1A'.E7:'Coulomb''sLaw-Lab1A'.E16 'Coulomb''sLaw-Lab1A'.G7:'Coulomb''sLaw-Lab1A'.G16 'Coulomb''sLaw-Lab1A'.E7:'Coulomb''sLaw-Lab1A'.E16 'Coulomb''sLaw-Lab1A'.J7:'Coulomb''sLaw-Lab1A'.J16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style-name="ce9" table:number-columns-repeated="5"/>
          <table:table-cell table:number-columns-repeated="1018"/>
        </table:table-row>
        <table:table-row table:style-name="ro1">
          <table:table-cell table:style-name="ce9" table:number-columns-repeated="6"/>
          <table:table-cell office:value-type="string">
            <text:p><text:s/></text:p>
          </table:table-cell>
          <table:table-cell table:number-columns-repeated="1017"/>
        </table:table-row>
        <table:table-row table:style-name="ro1" table:number-rows-repeated="2">
          <table:table-cell table:style-name="ce9" table:number-columns-repeated="5"/>
          <table:table-cell table:style-name="Default"/>
          <table:table-cell table:number-columns-repeated="1018"/>
        </table:table-row>
        <table:table-row table:style-name="ro1" table:number-rows-repeated="2">
          <table:table-cell table:style-name="ce9" table:number-columns-repeated="3"/>
          <table:table-cell table:style-name="Default" table:number-columns-repeated="2"/>
          <table:table-cell table:style-name="ce9"/>
          <table:table-cell table:number-columns-repeated="1018"/>
        </table:table-row>
        <table:table-row table:style-name="ro1">
          <table:table-cell table:style-name="ce9" table:number-columns-repeated="6"/>
          <table:table-cell table:number-columns-repeated="1018"/>
        </table:table-row>
        <table:table-row table:style-name="ro1">
          <table:table-cell table:style-name="ce9" table:number-columns-repeated="3"/>
          <table:table-cell table:style-name="ce9" office:value-type="string">
            <text:p><text:s/></text:p>
          </table:table-cell>
          <table:table-cell table:style-name="ce9" table:number-columns-repeated="2"/>
          <table:table-cell table:number-columns-repeated="1018"/>
        </table:table-row>
        <table:table-row table:style-name="ro1" table:number-rows-repeated="6">
          <table:table-cell table:style-name="ce9" table:number-columns-repeated="6"/>
          <table:table-cell table:number-columns-repeated="1018"/>
        </table:table-row>
        <table:table-row table:style-name="ro1">
          <table:table-cell table:style-name="ce10"/>
          <table:table-cell table:style-name="ce9"/>
          <table:table-cell table:style-name="ce10" table:number-columns-repeated="4"/>
          <table:table-cell table:number-columns-repeated="1018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style-name="ce12"/>
          <table:table-cell table:style-name="ce24"/>
          <table:table-cell table:style-name="ce12" table:number-columns-repeated="2"/>
          <table:table-cell table:style-name="ce43" office:value-type="string">
            <text:p>Higher Fit Constants</text:p>
          </table:table-cell>
          <table:table-cell table:style-name="ce1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1">
          <table:table-cell table:style-name="ce12"/>
          <table:table-cell table:style-name="ce24"/>
          <table:table-cell table:style-name="ce12" table:number-columns-repeated="2"/>
          <table:table-cell table:style-name="ce43" office:value-type="string">
            <text:p>HigherPower</text:p>
          </table:table-cell>
          <table:table-cell table:style-name="ce1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1">
          <table:table-cell table:style-name="ce12"/>
          <table:table-cell table:style-name="ce24"/>
          <table:table-cell table:style-name="ce12" table:number-columns-repeated="2"/>
          <table:table-cell table:style-name="ce43" table:formula="of:=SLOPE([.H40:.H49];[.I40:.I49])" office:value-type="float" office:value="-2.07958783144518">
            <text:p>-2.0795878314</text:p>
          </table:table-cell>
          <table:table-cell table:style-name="ce1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1">
          <table:table-cell table:style-name="ce12"/>
          <table:table-cell table:style-name="ce24"/>
          <table:table-cell table:style-name="ce12" table:number-columns-repeated="2"/>
          <table:table-cell table:style-name="ce43" office:value-type="string">
            <text:p>HigherConstant</text:p>
          </table:table-cell>
          <table:table-cell table:style-name="ce1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1">
          <table:table-cell table:style-name="ce12"/>
          <table:table-cell table:style-name="ce24"/>
          <table:table-cell table:style-name="ce12" table:number-columns-repeated="2"/>
          <table:table-cell table:style-name="ce43" table:formula="of:=EXP(INTERCEPT([.H40:.H49];[.I40:.I49]))" office:value-type="float" office:value="4.26696193570916">
            <text:p>4.2669619357</text:p>
          </table:table-cell>
          <table:table-cell table:style-name="ce1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1">
          <table:table-cell table:style-name="ce13" table:formula="of:=[.A7]+xplusminus" office:value-type="float" office:value="9.05">
            <text:p>9.05</text:p>
          </table:table-cell>
          <table:table-cell table:style-name="ce21" office:value-type="float" office:value="35">
            <text:p>35.00</text:p>
          </table:table-cell>
          <table:table-cell table:style-name="ce31" table:formula="of:=ABS([.A40]-PoSBall)*((Height+ExtraHeight)/Height)" office:value-type="float" office:value="16.089">
            <text:p>16.09</text:p>
          </table:table-cell>
          <table:table-cell table:style-name="ce37" table:formula="of:=ABS([.B40]-PoPPBall)" office:value-type="float" office:value="10">
            <text:p>10</text:p>
          </table:table-cell>
          <table:table-cell table:style-name="ce31" table:formula="of:=([.C40]-[.D40])" office:value-type="float" office:value="6.089">
            <text:p>6.09</text:p>
          </table:table-cell>
          <table:table-cell table:style-name="ce46" table:formula="of:=1/([.E40]*[.E40])" office:value-type="float" office:value="0.0269716833197482">
            <text:p>0.0270</text:p>
          </table:table-cell>
          <table:table-cell table:style-name="ce51" table:formula="of:=SIN(ATAN(ABS([.A40]-PoSBall)/(Height)))" office:value-type="float" office:value="0.0926004116694336">
            <text:p>0.0926</text:p>
          </table:table-cell>
          <table:table-cell table:style-name="ce51" table:formula="of:=LN([.G40])" office:value-type="float" office:value="-2.37946169166566">
            <text:p>-2.3795</text:p>
          </table:table-cell>
          <table:table-cell table:style-name="ce51" table:formula="of:=LN([.E40])" office:value-type="float" office:value="1.80648386462644">
            <text:p>1.8065</text:p>
          </table:table-cell>
          <table:table-cell table:style-name="ce51" table:formula="of:=(constant)*([.E40]^Power)" office:value-type="float" office:value="0.106685327901436">
            <text:p>0.1067</text:p>
          </table:table-cell>
          <table:table-cell office:value-type="string">
            <text:p><text:s/></text:p>
          </table:table-cell>
          <table:table-cell table:number-columns-repeated="1013"/>
        </table:table-row>
        <table:table-row table:style-name="ro1">
          <table:table-cell table:style-name="ce13" table:formula="of:=[.A8]+xplusminus" office:value-type="float" office:value="9.55">
            <text:p>9.55</text:p>
          </table:table-cell>
          <table:table-cell table:style-name="ce21" office:value-type="float" office:value="36">
            <text:p>36.00</text:p>
          </table:table-cell>
          <table:table-cell table:style-name="ce31" table:formula="of:=ABS([.A41]-PoSBall)*((Height+ExtraHeight)/Height)" office:value-type="float" office:value="15.5123333333333">
            <text:p>15.51</text:p>
          </table:table-cell>
          <table:table-cell table:style-name="ce37" table:formula="of:=ABS([.B41]-PoPPBall)" office:value-type="float" office:value="9">
            <text:p>9</text:p>
          </table:table-cell>
          <table:table-cell table:style-name="ce31" table:formula="of:=([.C41]-[.D41])" office:value-type="float" office:value="6.51233333333333">
            <text:p>6.51</text:p>
          </table:table-cell>
          <table:table-cell table:style-name="ce46" table:formula="of:=1/([.E41]*[.E41])" office:value-type="float" office:value="0.0235790745972467">
            <text:p>0.0236</text:p>
          </table:table-cell>
          <table:table-cell table:style-name="ce51" table:formula="of:=SIN(ATAN(ABS([.A41]-PoSBall)/(Height)))" office:value-type="float" office:value="0.089308360857234">
            <text:p>0.0893</text:p>
          </table:table-cell>
          <table:table-cell table:style-name="ce51" table:formula="of:=LN([.G41])" office:value-type="float" office:value="-2.41566016886162">
            <text:p>-2.4157</text:p>
          </table:table-cell>
          <table:table-cell table:style-name="ce51" table:formula="of:=LN([.E41])" office:value-type="float" office:value="1.87369781494139">
            <text:p>1.8737</text:p>
          </table:table-cell>
          <table:table-cell table:style-name="ce51" table:formula="of:=(constant)*([.E41]^Power)" office:value-type="float" office:value="0.0926322540824945">
            <text:p>0.0926</text:p>
          </table:table-cell>
          <table:table-cell office:value-type="string">
            <text:p><text:s/></text:p>
          </table:table-cell>
          <table:table-cell table:number-columns-repeated="1013"/>
        </table:table-row>
        <table:table-row table:style-name="ro1">
          <table:table-cell table:style-name="ce13" table:formula="of:=[.A9]+xplusminus" office:value-type="float" office:value="10.35">
            <text:p>10.35</text:p>
          </table:table-cell>
          <table:table-cell table:style-name="ce21" office:value-type="float" office:value="37">
            <text:p>37.00</text:p>
          </table:table-cell>
          <table:table-cell table:style-name="ce31" table:formula="of:=ABS([.A42]-PoSBall)*((Height+ExtraHeight)/Height)" office:value-type="float" office:value="14.5896666666667">
            <text:p>14.59</text:p>
          </table:table-cell>
          <table:table-cell table:style-name="ce37" table:formula="of:=ABS([.B42]-PoPPBall)" office:value-type="float" office:value="8">
            <text:p>8</text:p>
          </table:table-cell>
          <table:table-cell table:style-name="ce31" table:formula="of:=([.C42]-[.D42])" office:value-type="float" office:value="6.58966666666667">
            <text:p>6.59</text:p>
          </table:table-cell>
          <table:table-cell table:style-name="ce46" table:formula="of:=1/([.E42]*[.E42])" office:value-type="float" office:value="0.023028895370852">
            <text:p>0.0230</text:p>
          </table:table-cell>
          <table:table-cell table:style-name="ce51" table:formula="of:=SIN(ATAN(ABS([.A42]-PoSBall)/(Height)))" office:value-type="float" office:value="0.0840350295523276">
            <text:p>0.0840</text:p>
          </table:table-cell>
          <table:table-cell table:style-name="ce51" table:formula="of:=LN([.G42])" office:value-type="float" office:value="-2.47652154858677">
            <text:p>-2.4765</text:p>
          </table:table-cell>
          <table:table-cell table:style-name="ce51" table:formula="of:=LN([.E42])" office:value-type="float" office:value="1.88550276554569">
            <text:p>1.8855</text:p>
          </table:table-cell>
          <table:table-cell table:style-name="ce51" table:formula="of:=(constant)*([.E42]^Power)" office:value-type="float" office:value="0.0903625556107501">
            <text:p>0.0904</text:p>
          </table:table-cell>
          <table:table-cell table:number-columns-repeated="1014"/>
        </table:table-row>
        <table:table-row table:style-name="ro1">
          <table:table-cell table:style-name="ce13" table:formula="of:=[.A10]+xplusminus" office:value-type="float" office:value="10.75">
            <text:p>10.75</text:p>
          </table:table-cell>
          <table:table-cell table:style-name="ce22" office:value-type="float" office:value="38">
            <text:p>38.00</text:p>
          </table:table-cell>
          <table:table-cell table:style-name="ce31" table:formula="of:=ABS([.A43]-PoSBall)*((Height+ExtraHeight)/Height)" office:value-type="float" office:value="14.1283333333333">
            <text:p>14.13</text:p>
          </table:table-cell>
          <table:table-cell table:style-name="ce37" table:formula="of:=ABS([.B43]-PoPPBall)" office:value-type="float" office:value="7">
            <text:p>7</text:p>
          </table:table-cell>
          <table:table-cell table:style-name="ce31" table:formula="of:=([.C43]-[.D43])" office:value-type="float" office:value="7.12833333333333">
            <text:p>7.13</text:p>
          </table:table-cell>
          <table:table-cell table:style-name="ce46" table:formula="of:=1/([.E43]*[.E43])" office:value-type="float" office:value="0.0196799504327648">
            <text:p>0.0197</text:p>
          </table:table-cell>
          <table:table-cell table:style-name="ce51" table:formula="of:=SIN(ATAN(ABS([.A43]-PoSBall)/(Height)))" office:value-type="float" office:value="0.0813956857368607">
            <text:p>0.0814</text:p>
          </table:table-cell>
          <table:table-cell table:style-name="ce51" table:formula="of:=LN([.G43])" office:value-type="float" office:value="-2.5084330081539">
            <text:p>-2.5084</text:p>
          </table:table-cell>
          <table:table-cell table:style-name="ce51" table:formula="of:=LN([.E43])" office:value-type="float" office:value="1.96407745301076">
            <text:p>1.9641</text:p>
          </table:table-cell>
          <table:table-cell table:style-name="ce51" table:formula="of:=(constant)*([.E43]^Power)" office:value-type="float" office:value="0.0766086347483333">
            <text:p>0.0766</text:p>
          </table:table-cell>
          <table:table-cell table:number-columns-repeated="1014"/>
        </table:table-row>
        <table:table-row table:style-name="ro1">
          <table:table-cell table:style-name="ce13" table:formula="of:=[.A11]+xplusminus" office:value-type="float" office:value="11.8">
            <text:p>11.8</text:p>
          </table:table-cell>
          <table:table-cell table:style-name="ce22" office:value-type="float" office:value="39">
            <text:p>39.00</text:p>
          </table:table-cell>
          <table:table-cell table:style-name="ce31" table:formula="of:=ABS([.A44]-PoSBall)*((Height+ExtraHeight)/Height)" office:value-type="float" office:value="12.9173333333333">
            <text:p>12.92</text:p>
          </table:table-cell>
          <table:table-cell table:style-name="ce37" table:formula="of:=ABS([.B44]-PoPPBall)" office:value-type="float" office:value="6">
            <text:p>6</text:p>
          </table:table-cell>
          <table:table-cell table:style-name="ce31" table:formula="of:=([.C44]-[.D44])" office:value-type="float" office:value="6.91733333333333">
            <text:p>6.92</text:p>
          </table:table-cell>
          <table:table-cell table:style-name="ce46" table:formula="of:=1/([.E44]*[.E44])" office:value-type="float" office:value="0.0208988597730722">
            <text:p>0.0209</text:p>
          </table:table-cell>
          <table:table-cell table:style-name="ce51" table:formula="of:=SIN(ATAN(ABS([.A44]-PoSBall)/(Height)))" office:value-type="float" office:value="0.0744593954536871">
            <text:p>0.0745</text:p>
          </table:table-cell>
          <table:table-cell table:style-name="ce51" table:formula="of:=LN([.G44])" office:value-type="float" office:value="-2.59750132964537">
            <text:p>-2.5975</text:p>
          </table:table-cell>
          <table:table-cell table:style-name="ce51" table:formula="of:=LN([.E44])" office:value-type="float" office:value="1.93403033890598">
            <text:p>1.9340</text:p>
          </table:table-cell>
          <table:table-cell table:style-name="ce51" table:formula="of:=(constant)*([.E44]^Power)" office:value-type="float" office:value="0.0816018615254867">
            <text:p>0.0816</text:p>
          </table:table-cell>
          <table:table-cell table:number-columns-repeated="1014"/>
        </table:table-row>
        <table:table-row table:style-name="ro1">
          <table:table-cell table:style-name="ce13" table:formula="of:=[.A12]+xplusminus" office:value-type="float" office:value="12.35">
            <text:p>12.35</text:p>
          </table:table-cell>
          <table:table-cell table:style-name="ce22" office:value-type="float" office:value="40">
            <text:p>40.00</text:p>
          </table:table-cell>
          <table:table-cell table:style-name="ce31" table:formula="of:=ABS([.A45]-PoSBall)*((Height+ExtraHeight)/Height)" office:value-type="float" office:value="12.283">
            <text:p>12.28</text:p>
          </table:table-cell>
          <table:table-cell table:style-name="ce37" table:formula="of:=ABS([.B45]-PoPPBall)" office:value-type="float" office:value="5">
            <text:p>5</text:p>
          </table:table-cell>
          <table:table-cell table:style-name="ce31" table:formula="of:=([.C45]-[.D45])" office:value-type="float" office:value="7.283">
            <text:p>7.28</text:p>
          </table:table-cell>
          <table:table-cell table:style-name="ce46" table:formula="of:=1/([.E45]*[.E45])" office:value-type="float" office:value="0.018852952793771">
            <text:p>0.0189</text:p>
          </table:table-cell>
          <table:table-cell table:style-name="ce51" table:formula="of:=SIN(ATAN(ABS([.A45]-PoSBall)/(Height)))" office:value-type="float" office:value="0.0708217182562617">
            <text:p>0.0708</text:p>
          </table:table-cell>
          <table:table-cell table:style-name="ce51" table:formula="of:=LN([.G45])" office:value-type="float" office:value="-2.64758957029022">
            <text:p>-2.6476</text:p>
          </table:table-cell>
          <table:table-cell table:style-name="ce51" table:formula="of:=LN([.E45])" office:value-type="float" office:value="1.98554286523578">
            <text:p>1.9855</text:p>
          </table:table-cell>
          <table:table-cell table:style-name="ce51" table:formula="of:=(constant)*([.E45]^Power)" office:value-type="float" office:value="0.0732297287241018">
            <text:p>0.0732</text:p>
          </table:table-cell>
          <table:table-cell table:number-columns-repeated="1014"/>
        </table:table-row>
        <table:table-row table:style-name="ro1">
          <table:table-cell table:style-name="ce13" table:formula="of:=[.A13]+xplusminus" office:value-type="float" office:value="12.95">
            <text:p>12.95</text:p>
          </table:table-cell>
          <table:table-cell table:style-name="ce21" office:value-type="float" office:value="41">
            <text:p>41.00</text:p>
          </table:table-cell>
          <table:table-cell table:style-name="ce31" table:formula="of:=ABS([.A46]-PoSBall)*((Height+ExtraHeight)/Height)" office:value-type="float" office:value="11.591">
            <text:p>11.59</text:p>
          </table:table-cell>
          <table:table-cell table:style-name="ce37" table:formula="of:=ABS([.B46]-PoPPBall)" office:value-type="float" office:value="4">
            <text:p>4</text:p>
          </table:table-cell>
          <table:table-cell table:style-name="ce31" table:formula="of:=([.C46]-[.D46])" office:value-type="float" office:value="7.591">
            <text:p>7.59</text:p>
          </table:table-cell>
          <table:table-cell table:style-name="ce46" table:formula="of:=1/([.E46]*[.E46])" office:value-type="float" office:value="0.0173540968623428">
            <text:p>0.0174</text:p>
          </table:table-cell>
          <table:table-cell table:style-name="ce51" table:formula="of:=SIN(ATAN(ABS([.A46]-PoSBall)/(Height)))" office:value-type="float" office:value="0.0668501229103521">
            <text:p>0.0669</text:p>
          </table:table-cell>
          <table:table-cell table:style-name="ce51" table:formula="of:=LN([.G46])" office:value-type="float" office:value="-2.70530213683674">
            <text:p>-2.7053</text:p>
          </table:table-cell>
          <table:table-cell table:style-name="ce51" table:formula="of:=LN([.E46])" office:value-type="float" office:value="2.02696333503463">
            <text:p>2.0270</text:p>
          </table:table-cell>
          <table:table-cell table:style-name="ce51" table:formula="of:=(constant)*([.E46]^Power)" office:value-type="float" office:value="0.0671251466814271">
            <text:p>0.0671</text:p>
          </table:table-cell>
          <table:table-cell table:number-columns-repeated="1014"/>
        </table:table-row>
        <table:table-row table:style-name="ro1">
          <table:table-cell table:style-name="ce13" table:formula="of:=[.A14]+xplusminus" office:value-type="float" office:value="13.75">
            <text:p>13.75</text:p>
          </table:table-cell>
          <table:table-cell table:style-name="ce22" office:value-type="float" office:value="42">
            <text:p>42.00</text:p>
          </table:table-cell>
          <table:table-cell table:style-name="ce31" table:formula="of:=ABS([.A47]-PoSBall)*((Height+ExtraHeight)/Height)" office:value-type="float" office:value="10.6683333333333">
            <text:p>10.67</text:p>
          </table:table-cell>
          <table:table-cell table:style-name="ce37" table:formula="of:=ABS([.B47]-PoPPBall)" office:value-type="float" office:value="3">
            <text:p>3</text:p>
          </table:table-cell>
          <table:table-cell table:style-name="ce31" table:formula="of:=([.C47]-[.D47])" office:value-type="float" office:value="7.66833333333333">
            <text:p>7.67</text:p>
          </table:table-cell>
          <table:table-cell table:style-name="ce46" table:formula="of:=1/([.E47]*[.E47])" office:value-type="float" office:value="0.0170058378679479">
            <text:p>0.0170</text:p>
          </table:table-cell>
          <table:table-cell table:style-name="ce51" table:formula="of:=SIN(ATAN(ABS([.A47]-PoSBall)/(Height)))" office:value-type="float" office:value="0.0615497477089892">
            <text:p>0.0615</text:p>
          </table:table-cell>
          <table:table-cell table:style-name="ce51" table:formula="of:=LN([.G47])" office:value-type="float" office:value="-2.78790952532045">
            <text:p>-2.7879</text:p>
          </table:table-cell>
          <table:table-cell table:style-name="ce51" table:formula="of:=LN([.E47])" office:value-type="float" office:value="2.03709929493932">
            <text:p>2.0371</text:p>
          </table:table-cell>
          <table:table-cell table:style-name="ce51" table:formula="of:=(constant)*([.E47]^Power)" office:value-type="float" office:value="0.0657104916057319">
            <text:p>0.0657</text:p>
          </table:table-cell>
          <table:table-cell table:number-columns-repeated="1014"/>
        </table:table-row>
        <table:table-row table:style-name="ro1">
          <table:table-cell table:style-name="ce13" table:formula="of:=[.A15]+xplusminus" office:value-type="float" office:value="14.5">
            <text:p>14.5</text:p>
          </table:table-cell>
          <table:table-cell table:style-name="ce22" office:value-type="float" office:value="43">
            <text:p>43.00</text:p>
          </table:table-cell>
          <table:table-cell table:style-name="ce31" table:formula="of:=ABS([.A48]-PoSBall)*((Height+ExtraHeight)/Height)" office:value-type="float" office:value="9.80333333333333">
            <text:p>9.80</text:p>
          </table:table-cell>
          <table:table-cell table:style-name="ce37" table:formula="of:=ABS([.B48]-PoPPBall)" office:value-type="float" office:value="2">
            <text:p>2</text:p>
          </table:table-cell>
          <table:table-cell table:style-name="ce31" table:formula="of:=([.C48]-[.D48])" office:value-type="float" office:value="7.80333333333333">
            <text:p>7.80</text:p>
          </table:table-cell>
          <table:table-cell table:style-name="ce46" table:formula="of:=1/([.E48]*[.E48])" office:value-type="float" office:value="0.0164225155607897">
            <text:p>0.0164</text:p>
          </table:table-cell>
          <table:table-cell table:style-name="ce51" table:formula="of:=SIN(ATAN(ABS([.A48]-PoSBall)/(Height)))" office:value-type="float" office:value="0.0565759037142303">
            <text:p>0.0566</text:p>
          </table:table-cell>
          <table:table-cell table:style-name="ce51" table:formula="of:=LN([.G48])" office:value-type="float" office:value="-2.87217211385206">
            <text:p>-2.8722</text:p>
          </table:table-cell>
          <table:table-cell table:style-name="ce51" table:formula="of:=LN([.E48])" office:value-type="float" office:value="2.05455099283471">
            <text:p>2.0546</text:p>
          </table:table-cell>
          <table:table-cell table:style-name="ce51" table:formula="of:=(constant)*([.E48]^Power)" office:value-type="float" office:value="0.0633442960968437">
            <text:p>0.0633</text:p>
          </table:table-cell>
          <table:table-cell table:number-columns-repeated="1014"/>
        </table:table-row>
        <table:table-row table:style-name="ro1">
          <table:table-cell table:style-name="ce13" table:formula="of:=[.A16]+xplusminus" office:value-type="float" office:value="15.2">
            <text:p>15.2</text:p>
          </table:table-cell>
          <table:table-cell table:style-name="ce21" office:value-type="float" office:value="44">
            <text:p>44.00</text:p>
          </table:table-cell>
          <table:table-cell table:style-name="ce31" table:formula="of:=ABS([.A49]-PoSBall)*((Height+ExtraHeight)/Height)" office:value-type="float" office:value="8.996">
            <text:p>9.00</text:p>
          </table:table-cell>
          <table:table-cell table:style-name="ce37" table:formula="of:=ABS([.B49]-PoPPBall)" office:value-type="float" office:value="1">
            <text:p>1</text:p>
          </table:table-cell>
          <table:table-cell table:style-name="ce31" table:formula="of:=([.C49]-[.D49])" office:value-type="float" office:value="7.996">
            <text:p>8.00</text:p>
          </table:table-cell>
          <table:table-cell table:style-name="ce46" table:formula="of:=1/([.E49]*[.E49])" office:value-type="float" office:value="0.0156406367265674">
            <text:p>0.0156</text:p>
          </table:table-cell>
          <table:table-cell table:style-name="ce51" table:formula="of:=SIN(ATAN(ABS([.A49]-PoSBall)/(Height)))" office:value-type="float" office:value="0.0519298382559979">
            <text:p>0.0519</text:p>
          </table:table-cell>
          <table:table-cell table:style-name="ce51" table:formula="of:=LN([.G49])" office:value-type="float" office:value="-2.95786173578514">
            <text:p>-2.9579</text:p>
          </table:table-cell>
          <table:table-cell table:style-name="ce51" table:formula="of:=LN([.E49])" office:value-type="float" office:value="2.07894141663815">
            <text:p>2.0789</text:p>
          </table:table-cell>
          <table:table-cell table:style-name="ce51" table:formula="of:=(constant)*([.E49]^Power)" office:value-type="float" office:value="0.0601793815542642">
            <text:p>0.0602</text:p>
          </table:table-cell>
          <table:table-cell table:number-columns-repeated="1014"/>
        </table:table-row>
        <table:table-row table:style-name="ro1">
          <table:table-cell table:style-name="ce12"/>
          <table:table-cell table:style-name="ce24"/>
          <table:table-cell table:style-name="ce32" table:number-columns-repeated="2"/>
          <table:table-cell table:style-name="ce38" office:value-type="string">
            <text:p>Lower Fit Constants</text:p>
          </table:table-cell>
          <table:table-cell table:style-name="ce3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3">
          <table:table-cell table:style-name="ce12"/>
          <table:table-cell table:style-name="ce24"/>
          <table:table-cell table:style-name="ce32" table:number-columns-repeated="2"/>
          <table:table-cell table:style-name="ce38" office:value-type="string">
            <text:p>LowerPower</text:p>
          </table:table-cell>
          <table:table-cell table:style-name="ce3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1">
          <table:table-cell table:style-name="ce12"/>
          <table:table-cell table:style-name="ce24"/>
          <table:table-cell table:style-name="ce32" table:number-columns-repeated="2"/>
          <table:table-cell table:style-name="ce38" table:formula="of:=SLOPE([.H55:.H64];[.I55:.I64])" office:value-type="float" office:value="-2.12267572138644">
            <text:p>-2.1226757214</text:p>
          </table:table-cell>
          <table:table-cell table:style-name="ce3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3">
          <table:table-cell table:style-name="ce12"/>
          <table:table-cell table:style-name="ce24"/>
          <table:table-cell table:style-name="ce32" table:number-columns-repeated="2"/>
          <table:table-cell table:style-name="ce38" office:value-type="string">
            <text:p>LowerConstant</text:p>
          </table:table-cell>
          <table:table-cell table:style-name="ce3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1">
          <table:table-cell table:style-name="ce12"/>
          <table:table-cell table:style-name="ce24"/>
          <table:table-cell table:style-name="ce32" table:number-columns-repeated="2"/>
          <table:table-cell table:style-name="ce38" table:formula="of:=EXP(INTERCEPT([.H55:.H64];[.I55:.I64]))" office:value-type="float" office:value="5.28139113120402">
            <text:p>5.2813911312</text:p>
          </table:table-cell>
          <table:table-cell table:style-name="ce32"/>
          <table:table-cell table:style-name="ce49"/>
          <table:table-cell table:style-name="ce32" table:number-columns-repeated="3"/>
          <table:table-cell table:number-columns-repeated="1014"/>
        </table:table-row>
        <table:table-row table:style-name="ro1">
          <table:table-cell table:style-name="ce14" table:formula="of:=[.A7]-xplusminus" office:value-type="float" office:value="8.75">
            <text:p>8.75</text:p>
          </table:table-cell>
          <table:table-cell table:style-name="ce21" office:value-type="float" office:value="35">
            <text:p>35.00</text:p>
          </table:table-cell>
          <table:table-cell table:style-name="ce31" table:formula="of:=ABS([.A55]-PoSBall)*((Height+ExtraHeight)/Height)" office:value-type="float" office:value="16.435">
            <text:p>16.44</text:p>
          </table:table-cell>
          <table:table-cell table:style-name="ce37" table:formula="of:=ABS([.B55]-PoPPBall)" office:value-type="float" office:value="10">
            <text:p>10</text:p>
          </table:table-cell>
          <table:table-cell table:style-name="ce31" table:formula="of:=([.C55]-[.D55])" office:value-type="float" office:value="6.435">
            <text:p>6.44</text:p>
          </table:table-cell>
          <table:table-cell table:style-name="ce46" table:formula="of:=1/([.E55]*[.E55])" office:value-type="float" office:value="0.0241492082983925">
            <text:p>0.0241</text:p>
          </table:table-cell>
          <table:table-cell table:style-name="ce51" table:formula="of:=SIN(ATAN(ABS([.A55]-PoSBall)/(Height)))" office:value-type="float" office:value="0.0945741925264207">
            <text:p>0.0946</text:p>
          </table:table-cell>
          <table:table-cell table:style-name="ce51" table:formula="of:=LN([.G55])" office:value-type="float" office:value="-2.35837064641733">
            <text:p>-2.3584</text:p>
          </table:table-cell>
          <table:table-cell table:style-name="ce51" table:formula="of:=LN([.E55])" office:value-type="float" office:value="1.86175184104809">
            <text:p>1.8618</text:p>
          </table:table-cell>
          <table:table-cell table:style-name="ce51" table:formula="of:=(constant)*([.E55]^Power)" office:value-type="float" office:value="0.0949871076107632">
            <text:p>0.0950</text:p>
          </table:table-cell>
          <table:table-cell table:number-columns-repeated="1014"/>
        </table:table-row>
        <table:table-row table:style-name="ro1">
          <table:table-cell table:style-name="ce14" table:formula="of:=[.A8]-xplusminus" office:value-type="float" office:value="9.25">
            <text:p>9.25</text:p>
          </table:table-cell>
          <table:table-cell table:style-name="ce21" office:value-type="float" office:value="36">
            <text:p>36.00</text:p>
          </table:table-cell>
          <table:table-cell table:style-name="ce31" table:formula="of:=ABS([.A56]-PoSBall)*((Height+ExtraHeight)/Height)" office:value-type="float" office:value="15.8583333333333">
            <text:p>15.86</text:p>
          </table:table-cell>
          <table:table-cell table:style-name="ce37" table:formula="of:=ABS([.B56]-PoPPBall)" office:value-type="float" office:value="9">
            <text:p>9</text:p>
          </table:table-cell>
          <table:table-cell table:style-name="ce31" table:formula="of:=([.C56]-[.D56])" office:value-type="float" office:value="6.85833333333333">
            <text:p>6.86</text:p>
          </table:table-cell>
          <table:table-cell table:style-name="ce46" table:formula="of:=1/([.E56]*[.E56])" office:value-type="float" office:value="0.0212599785333272">
            <text:p>0.0213</text:p>
          </table:table-cell>
          <table:table-cell table:style-name="ce51" table:formula="of:=SIN(ATAN(ABS([.A56]-PoSBall)/(Height)))" office:value-type="float" office:value="0.0912839495849538">
            <text:p>0.0913</text:p>
          </table:table-cell>
          <table:table-cell table:style-name="ce51" table:formula="of:=LN([.G56])" office:value-type="float" office:value="-2.393780305467">
            <text:p>-2.3938</text:p>
          </table:table-cell>
          <table:table-cell table:style-name="ce51" table:formula="of:=LN([.E56])" office:value-type="float" office:value="1.92546445789502">
            <text:p>1.9255</text:p>
          </table:table-cell>
          <table:table-cell table:style-name="ce51" table:formula="of:=(constant)*([.E56]^Power)" office:value-type="float" office:value="0.0830840528148988">
            <text:p>0.0831</text:p>
          </table:table-cell>
          <table:table-cell table:number-columns-repeated="1014"/>
        </table:table-row>
        <table:table-row table:style-name="ro1">
          <table:table-cell table:style-name="ce14" table:formula="of:=[.A9]-xplusminus" office:value-type="float" office:value="10.05">
            <text:p>10.05</text:p>
          </table:table-cell>
          <table:table-cell table:style-name="ce21" office:value-type="float" office:value="37">
            <text:p>37.00</text:p>
          </table:table-cell>
          <table:table-cell table:style-name="ce31" table:formula="of:=ABS([.A57]-PoSBall)*((Height+ExtraHeight)/Height)" office:value-type="float" office:value="14.9356666666667">
            <text:p>14.94</text:p>
          </table:table-cell>
          <table:table-cell table:style-name="ce37" table:formula="of:=ABS([.B57]-PoPPBall)" office:value-type="float" office:value="8">
            <text:p>8</text:p>
          </table:table-cell>
          <table:table-cell table:style-name="ce31" table:formula="of:=([.C57]-[.D57])" office:value-type="float" office:value="6.93566666666667">
            <text:p>6.94</text:p>
          </table:table-cell>
          <table:table-cell table:style-name="ce46" table:formula="of:=1/([.E57]*[.E57])" office:value-type="float" office:value="0.0207885201652422">
            <text:p>0.0208</text:p>
          </table:table-cell>
          <table:table-cell table:style-name="ce51" table:formula="of:=SIN(ATAN(ABS([.A57]-PoSBall)/(Height)))" office:value-type="float" office:value="0.0860133804380367">
            <text:p>0.0860</text:p>
          </table:table-cell>
          <table:table-cell table:style-name="ce51" table:formula="of:=LN([.G57])" office:value-type="float" office:value="-2.45325240834215">
            <text:p>-2.4533</text:p>
          </table:table-cell>
          <table:table-cell table:style-name="ce51" table:formula="of:=LN([.E57])" office:value-type="float" office:value="1.93667717988434">
            <text:p>1.9367</text:p>
          </table:table-cell>
          <table:table-cell table:style-name="ce51" table:formula="of:=(constant)*([.E57]^Power)" office:value-type="float" office:value="0.0811492369305383">
            <text:p>0.0811</text:p>
          </table:table-cell>
          <table:table-cell table:number-columns-repeated="1014"/>
        </table:table-row>
        <table:table-row table:style-name="ro1">
          <table:table-cell table:style-name="ce14" table:formula="of:=[.A10]-xplusminus" office:value-type="float" office:value="10.45">
            <text:p>10.45</text:p>
          </table:table-cell>
          <table:table-cell table:style-name="ce22" office:value-type="float" office:value="38">
            <text:p>38.00</text:p>
          </table:table-cell>
          <table:table-cell table:style-name="ce31" table:formula="of:=ABS([.A58]-PoSBall)*((Height+ExtraHeight)/Height)" office:value-type="float" office:value="14.4743333333333">
            <text:p>14.47</text:p>
          </table:table-cell>
          <table:table-cell table:style-name="ce37" table:formula="of:=ABS([.B58]-PoPPBall)" office:value-type="float" office:value="7">
            <text:p>7</text:p>
          </table:table-cell>
          <table:table-cell table:style-name="ce31" table:formula="of:=([.C58]-[.D58])" office:value-type="float" office:value="7.47433333333333">
            <text:p>7.47</text:p>
          </table:table-cell>
          <table:table-cell table:style-name="ce46" table:formula="of:=1/([.E58]*[.E58])" office:value-type="float" office:value="0.017900084271409">
            <text:p>0.0179</text:p>
          </table:table-cell>
          <table:table-cell table:style-name="ce51" table:formula="of:=SIN(ATAN(ABS([.A58]-PoSBall)/(Height)))" office:value-type="float" office:value="0.083375357195132">
            <text:p>0.0834</text:p>
          </table:table-cell>
          <table:table-cell table:style-name="ce51" table:formula="of:=LN([.G58])" office:value-type="float" office:value="-2.48440249055604">
            <text:p>-2.4844</text:p>
          </table:table-cell>
          <table:table-cell table:style-name="ce51" table:formula="of:=LN([.E58])" office:value-type="float" office:value="2.01147492912328">
            <text:p>2.0115</text:p>
          </table:table-cell>
          <table:table-cell table:style-name="ce51" table:formula="of:=(constant)*([.E58]^Power)" office:value-type="float" office:value="0.0693458796112582">
            <text:p>0.0693</text:p>
          </table:table-cell>
          <table:table-cell table:number-columns-repeated="1014"/>
        </table:table-row>
        <table:table-row table:style-name="ro1">
          <table:table-cell table:style-name="ce14" table:formula="of:=[.A11]-xplusminus" office:value-type="float" office:value="11.5">
            <text:p>11.5</text:p>
          </table:table-cell>
          <table:table-cell table:style-name="ce22" office:value-type="float" office:value="39">
            <text:p>39.00</text:p>
          </table:table-cell>
          <table:table-cell table:style-name="ce31" table:formula="of:=ABS([.A59]-PoSBall)*((Height+ExtraHeight)/Height)" office:value-type="float" office:value="13.2633333333333">
            <text:p>13.26</text:p>
          </table:table-cell>
          <table:table-cell table:style-name="ce37" table:formula="of:=ABS([.B59]-PoPPBall)" office:value-type="float" office:value="6">
            <text:p>6</text:p>
          </table:table-cell>
          <table:table-cell table:style-name="ce31" table:formula="of:=([.C59]-[.D59])" office:value-type="float" office:value="7.26333333333333">
            <text:p>7.26</text:p>
          </table:table-cell>
          <table:table-cell table:style-name="ce46" table:formula="of:=1/([.E59]*[.E59])" office:value-type="float" office:value="0.0189551859387903">
            <text:p>0.0190</text:p>
          </table:table-cell>
          <table:table-cell table:style-name="ce51" table:formula="of:=SIN(ATAN(ABS([.A59]-PoSBall)/(Height)))" office:value-type="float" office:value="0.0764423402744022">
            <text:p>0.0764</text:p>
          </table:table-cell>
          <table:table-cell table:style-name="ce51" table:formula="of:=LN([.G59])" office:value-type="float" office:value="-2.57121854424405">
            <text:p>-2.5712</text:p>
          </table:table-cell>
          <table:table-cell table:style-name="ce51" table:formula="of:=LN([.E59])" office:value-type="float" office:value="1.98283886028842">
            <text:p>1.9828</text:p>
          </table:table-cell>
          <table:table-cell table:style-name="ce51" table:formula="of:=(constant)*([.E59]^Power)" office:value-type="float" office:value="0.0736470272742959">
            <text:p>0.0736</text:p>
          </table:table-cell>
          <table:table-cell table:number-columns-repeated="1014"/>
        </table:table-row>
        <table:table-row table:style-name="ro1">
          <table:table-cell table:style-name="ce14" table:formula="of:=[.A12]-xplusminus" office:value-type="float" office:value="12.05">
            <text:p>12.05</text:p>
          </table:table-cell>
          <table:table-cell table:style-name="ce22" office:value-type="float" office:value="40">
            <text:p>40.00</text:p>
          </table:table-cell>
          <table:table-cell table:style-name="ce31" table:formula="of:=ABS([.A60]-PoSBall)*((Height+ExtraHeight)/Height)" office:value-type="float" office:value="12.629">
            <text:p>12.63</text:p>
          </table:table-cell>
          <table:table-cell table:style-name="ce37" table:formula="of:=ABS([.B60]-PoPPBall)" office:value-type="float" office:value="5">
            <text:p>5</text:p>
          </table:table-cell>
          <table:table-cell table:style-name="ce31" table:formula="of:=([.C60]-[.D60])" office:value-type="float" office:value="7.629">
            <text:p>7.63</text:p>
          </table:table-cell>
          <table:table-cell table:style-name="ce46" table:formula="of:=1/([.E60]*[.E60])" office:value-type="float" office:value="0.0171816461326236">
            <text:p>0.0172</text:p>
          </table:table-cell>
          <table:table-cell table:style-name="ce51" table:formula="of:=SIN(ATAN(ABS([.A60]-PoSBall)/(Height)))" office:value-type="float" office:value="0.0728062654655562">
            <text:p>0.0728</text:p>
          </table:table-cell>
          <table:table-cell table:style-name="ce51" table:formula="of:=LN([.G60])" office:value-type="float" office:value="-2.61995326339549">
            <text:p>-2.6200</text:p>
          </table:table-cell>
          <table:table-cell table:style-name="ce51" table:formula="of:=LN([.E60])" office:value-type="float" office:value="2.03195677510809">
            <text:p>2.0320</text:p>
          </table:table-cell>
          <table:table-cell table:style-name="ce51" table:formula="of:=(constant)*([.E60]^Power)" office:value-type="float" office:value="0.0664244566317873">
            <text:p>0.0664</text:p>
          </table:table-cell>
          <table:table-cell table:number-columns-repeated="1014"/>
        </table:table-row>
        <table:table-row table:style-name="ro1">
          <table:table-cell table:style-name="ce14" table:formula="of:=[.A13]-xplusminus" office:value-type="float" office:value="12.65">
            <text:p>12.65</text:p>
          </table:table-cell>
          <table:table-cell table:style-name="ce21" office:value-type="float" office:value="41">
            <text:p>41.00</text:p>
          </table:table-cell>
          <table:table-cell table:style-name="ce31" table:formula="of:=ABS([.A61]-PoSBall)*((Height+ExtraHeight)/Height)" office:value-type="float" office:value="11.937">
            <text:p>11.94</text:p>
          </table:table-cell>
          <table:table-cell table:style-name="ce37" table:formula="of:=ABS([.B61]-PoPPBall)" office:value-type="float" office:value="4">
            <text:p>4</text:p>
          </table:table-cell>
          <table:table-cell table:style-name="ce31" table:formula="of:=([.C61]-[.D61])" office:value-type="float" office:value="7.937">
            <text:p>7.94</text:p>
          </table:table-cell>
          <table:table-cell table:style-name="ce46" table:formula="of:=1/([.E61]*[.E61])" office:value-type="float" office:value="0.0158740315590669">
            <text:p>0.0159</text:p>
          </table:table-cell>
          <table:table-cell table:style-name="ce51" table:formula="of:=SIN(ATAN(ABS([.A61]-PoSBall)/(Height)))" office:value-type="float" office:value="0.068836329694423">
            <text:p>0.0688</text:p>
          </table:table-cell>
          <table:table-cell table:style-name="ce51" table:formula="of:=LN([.G61])" office:value-type="float" office:value="-2.67602362552701">
            <text:p>-2.6760</text:p>
          </table:table-cell>
          <table:table-cell table:style-name="ce51" table:formula="of:=LN([.E61])" office:value-type="float" office:value="2.07153537010874">
            <text:p>2.0715</text:p>
          </table:table-cell>
          <table:table-cell table:style-name="ce51" table:formula="of:=(constant)*([.E61]^Power)" office:value-type="float" office:value="0.0611233023863997">
            <text:p>0.0611</text:p>
          </table:table-cell>
          <table:table-cell table:number-columns-repeated="1014"/>
        </table:table-row>
        <table:table-row table:style-name="ro1">
          <table:table-cell table:style-name="ce14" table:formula="of:=[.A14]-xplusminus" office:value-type="float" office:value="13.45">
            <text:p>13.45</text:p>
          </table:table-cell>
          <table:table-cell table:style-name="ce22" office:value-type="float" office:value="42">
            <text:p>42.00</text:p>
          </table:table-cell>
          <table:table-cell table:style-name="ce31" table:formula="of:=ABS([.A62]-PoSBall)*((Height+ExtraHeight)/Height)" office:value-type="float" office:value="11.0143333333333">
            <text:p>11.01</text:p>
          </table:table-cell>
          <table:table-cell table:style-name="ce37" table:formula="of:=ABS([.B62]-PoPPBall)" office:value-type="float" office:value="3">
            <text:p>3</text:p>
          </table:table-cell>
          <table:table-cell table:style-name="ce31" table:formula="of:=([.C62]-[.D62])" office:value-type="float" office:value="8.01433333333334">
            <text:p>8.01</text:p>
          </table:table-cell>
          <table:table-cell table:style-name="ce46" table:formula="of:=1/([.E62]*[.E62])" office:value-type="float" office:value="0.0155691605300143">
            <text:p>0.0156</text:p>
          </table:table-cell>
          <table:table-cell table:style-name="ce51" table:formula="of:=SIN(ATAN(ABS([.A62]-PoSBall)/(Height)))" office:value-type="float" office:value="0.0635380229742266">
            <text:p>0.0635</text:p>
          </table:table-cell>
          <table:table-cell table:style-name="ce51" table:formula="of:=LN([.G62])" office:value-type="float" office:value="-2.7561167652892">
            <text:p>-2.7561</text:p>
          </table:table-cell>
          <table:table-cell table:style-name="ce51" table:formula="of:=LN([.E62])" office:value-type="float" office:value="2.08123160522633">
            <text:p>2.0812</text:p>
          </table:table-cell>
          <table:table-cell table:style-name="ce51" table:formula="of:=(constant)*([.E62]^Power)" office:value-type="float" office:value="0.0598904521063976">
            <text:p>0.0599</text:p>
          </table:table-cell>
          <table:table-cell table:number-columns-repeated="1014"/>
        </table:table-row>
        <table:table-row table:style-name="ro1">
          <table:table-cell table:style-name="ce14" table:formula="of:=[.A15]-xplusminus" office:value-type="float" office:value="14.2">
            <text:p>14.2</text:p>
          </table:table-cell>
          <table:table-cell table:style-name="ce22" office:value-type="float" office:value="43">
            <text:p>43.00</text:p>
          </table:table-cell>
          <table:table-cell table:style-name="ce31" table:formula="of:=ABS([.A63]-PoSBall)*((Height+ExtraHeight)/Height)" office:value-type="float" office:value="10.1493333333333">
            <text:p>10.15</text:p>
          </table:table-cell>
          <table:table-cell table:style-name="ce37" table:formula="of:=ABS([.B63]-PoPPBall)" office:value-type="float" office:value="2">
            <text:p>2</text:p>
          </table:table-cell>
          <table:table-cell table:style-name="ce31" table:formula="of:=([.C63]-[.D63])" office:value-type="float" office:value="8.14933333333333">
            <text:p>8.15</text:p>
          </table:table-cell>
          <table:table-cell table:style-name="ce46" table:formula="of:=1/([.E63]*[.E63])" office:value-type="float" office:value="0.0150576027589704">
            <text:p>0.0151</text:p>
          </table:table-cell>
          <table:table-cell table:style-name="ce51" table:formula="of:=SIN(ATAN(ABS([.A63]-PoSBall)/(Height)))" office:value-type="float" office:value="0.0585659677149866">
            <text:p>0.0586</text:p>
          </table:table-cell>
          <table:table-cell table:style-name="ce51" table:formula="of:=LN([.G63])" office:value-type="float" office:value="-2.83760150682004">
            <text:p>-2.8376</text:p>
          </table:table-cell>
          <table:table-cell table:style-name="ce51" table:formula="of:=LN([.E63])" office:value-type="float" office:value="2.097936124316">
            <text:p>2.0979</text:p>
          </table:table-cell>
          <table:table-cell table:style-name="ce51" table:formula="of:=(constant)*([.E63]^Power)" office:value-type="float" office:value="0.0578245549074435">
            <text:p>0.0578</text:p>
          </table:table-cell>
          <table:table-cell table:number-columns-repeated="1014"/>
        </table:table-row>
        <table:table-row table:style-name="ro1">
          <table:table-cell table:style-name="ce14" table:formula="of:=[.A16]-xplusminus" office:value-type="float" office:value="14.9">
            <text:p>14.9</text:p>
          </table:table-cell>
          <table:table-cell table:style-name="ce21" office:value-type="float" office:value="44">
            <text:p>44.00</text:p>
          </table:table-cell>
          <table:table-cell table:style-name="ce31" table:formula="of:=ABS([.A64]-PoSBall)*((Height+ExtraHeight)/Height)" office:value-type="float" office:value="9.342">
            <text:p>9.34</text:p>
          </table:table-cell>
          <table:table-cell table:style-name="ce37" table:formula="of:=ABS([.B64]-PoPPBall)" office:value-type="float" office:value="1">
            <text:p>1</text:p>
          </table:table-cell>
          <table:table-cell table:style-name="ce31" table:formula="of:=([.C64]-[.D64])" office:value-type="float" office:value="8.342">
            <text:p>8.34</text:p>
          </table:table-cell>
          <table:table-cell table:style-name="ce46" table:formula="of:=1/([.E64]*[.E64])" office:value-type="float" office:value="0.014370094660412">
            <text:p>0.0144</text:p>
          </table:table-cell>
          <table:table-cell table:style-name="ce51" table:formula="of:=SIN(ATAN(ABS([.A64]-PoSBall)/(Height)))" office:value-type="float" office:value="0.0539214397695347">
            <text:p>0.0539</text:p>
          </table:table-cell>
          <table:table-cell table:style-name="ce51" table:formula="of:=LN([.G64])" office:value-type="float" office:value="-2.92022711077733">
            <text:p>-2.9202</text:p>
          </table:table-cell>
          <table:table-cell table:style-name="ce51" table:formula="of:=LN([.E64])" office:value-type="float" office:value="2.12130299577475">
            <text:p>2.1213</text:p>
          </table:table-cell>
          <table:table-cell table:style-name="ce51" table:formula="of:=(constant)*([.E64]^Power)" office:value-type="float" office:value="0.0550537167563441">
            <text:p>0.0551</text:p>
          </table:table-cell>
          <table:table-cell table:number-columns-repeated="1014"/>
        </table:table-row>
        <table:table-row table:style-name="ro1" table:number-rows-repeated="104851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expression table:name="dbig" table:base-cell-address="$'Coulomb''sLaw-Lab1A'.$A$1" table:expression="$'coulomb''slaw-lab1a'.$#ref!#REF!$4"/>
        <table:named-range table:name="r0" table:base-cell-address="$'Coulomb''sLaw-Lab1A'.$A$1" table:cell-range-address="$'Coulomb''sLaw-Lab1A'.$B$2"/>
        <table:named-range table:name="mm2m" table:base-cell-address="$'Coulomb''sLaw-Lab1A'.$E$2" table:cell-range-address="$'Coulomb''sLaw-Lab1A'.$F$2"/>
        <table:named-range table:name="cm2m" table:base-cell-address="$'Coulomb''sLaw-Lab1A'.$E$4" table:cell-range-address="$'Coulomb''sLaw-Lab1A'.$F$4"/>
        <table:named-range table:name="PoSBall" table:base-cell-address="$'Coulomb''sLaw-Lab1A'.$A$2" table:cell-range-address="$'Coulomb''sLaw-Lab1A'.$A$2"/>
        <table:named-range table:name="PoPPBall" table:base-cell-address="$'Coulomb''sLaw-Lab1A'.$A$4" table:cell-range-address="$'Coulomb''sLaw-Lab1A'.$A$4"/>
        <table:named-range table:name="Height" table:base-cell-address="$'Coulomb''sLaw-Lab1A'.$B$2" table:cell-range-address="$'Coulomb''sLaw-Lab1A'.$B$2"/>
        <table:named-range table:name="ExtraHeight" table:base-cell-address="$'Coulomb''sLaw-Lab1A'.$B$4" table:cell-range-address="$'Coulomb''sLaw-Lab1A'.$B$4"/>
        <table:named-range table:name="Power" table:base-cell-address="$'Coulomb''sLaw-Lab1A'.$C$2" table:cell-range-address="$'Coulomb''sLaw-Lab1A'.$C$2"/>
        <table:named-range table:name="constant" table:base-cell-address="$'Coulomb''sLaw-Lab1A'.$C$2" table:cell-range-address="$'Coulomb''sLaw-Lab1A'.$C$4"/>
        <table:named-range table:name="xplusminus" table:base-cell-address="$'Coulomb''sLaw-Lab1A'.$J$2" table:cell-range-address="$'Coulomb''sLaw-Lab1A'.$J$2"/>
        <table:named-range table:name="yplusminus" table:base-cell-address="$'Coulomb''sLaw-Lab1A'.$J$3" table:cell-range-address="$'Coulomb''sLaw-Lab1A'.$J$3"/>
        <table:named-range table:name="HigherPower" table:base-cell-address="$'Coulomb''sLaw-Lab1A'.$E$38" table:cell-range-address="$'Coulomb''sLaw-Lab1A'.$E$37"/>
        <table:named-range table:name="LowerPower" table:base-cell-address="$'Coulomb''sLaw-Lab1A'.$E$55" table:cell-range-address="$'Coulomb''sLaw-Lab1A'.$E$52"/>
        <table:named-range table:name="HigherConstant" table:base-cell-address="$'Coulomb''sLaw-Lab1A'.$E$40" table:cell-range-address="$'Coulomb''sLaw-Lab1A'.$E$39"/>
        <table:named-range table:name="LowerConstant" table:base-cell-address="$'Coulomb''sLaw-Lab1A'.$E$57" table:cell-range-address="$'Coulomb''sLaw-Lab1A'.$E$54"/>
        <table:named-range table:name="AveragePowerUncertainty" table:base-cell-address="$'Coulomb''sLaw-Lab1A'.$E$2" table:cell-range-address="$'Coulomb''sLaw-Lab1A'.$E$2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DejaVu Sans1" svg:font-family="'DejaVu Sans'" style:font-adornments="Book" style:font-family-generic="swiss"/>
    <style:font-face style:name="DejaVu Sans3" svg:font-family="'DejaVu Sans'" style:font-adornments="Condensed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language="en" fo:country="US" style:font-name-asian="DejaVu Sans2" style:language-asian="zh" style:country-asian="CN" style:font-name-complex="DejaVu Sans2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DejaVu Sans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8P0" style:volatile="true">
      <number:text>$</number:text>
      <number:number number:decimal-places="0" number:min-integer-digits="1" number:grouping="true"/>
      <number:text> </number:text>
    </number:number-style>
    <number:number-style style:name="N118">
      <number:text>($</number:text>
      <number:number number: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$</number:text>
      <number:number number:decimal-places="0" number:min-integer-digits="1" number:grouping="true"/>
      <number:text> </number:text>
    </number:number-style>
    <number:number-style style:name="N119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19P0"/>
    </number:number-style>
    <number:number-style style:name="N121P0" style:volatile="true">
      <number:text>$</number:text>
      <number:number number:decimal-places="2" number:min-integer-digits="1" number:grouping="true"/>
      <number:text> </number:text>
    </number:number-style>
    <number:number-style style:name="N121">
      <number:text>($</number:text>
      <number:number number: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$</number:text>
      <number:number number:decimal-places="2" number:min-integer-digits="1" number:grouping="true"/>
      <number:text> </number:text>
    </number:number-style>
    <number:number-style style:name="N122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 (</number:text>
      <number:number number:decimal-places="0" number:min-integer-digits="1" number:grouping="true"/>
      <number:text>)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 $(</number:text>
      <number:number number:decimal-places="0" number:min-integer-digits="1" number:grouping="true"/>
      <number:text>)</number:text>
    </number:number-style>
    <number:number-style style:name="N130P2" style:volatile="true">
      <number:text> $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</number:text>
    </number:number-style>
    <number:number-style style:name="N134P1" style:volatile="true">
      <number:text> (</number:text>
      <number:number number:decimal-places="2" number:min-integer-digits="1" number:grouping="true"/>
      <number:text>)</number:text>
    </number:number-style>
    <number:number-style style:name="N134P2" style:volatile="true">
      <number:text>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$</number:text>
      <number:number number:decimal-places="2" number:min-integer-digits="1" number:grouping="true"/>
      <number:text> </number:text>
    </number:number-style>
    <number:number-style style:name="N138P1" style:volatile="true">
      <number:text> $(</number:text>
      <number:number number:decimal-places="2" number:min-integer-digits="1" number:grouping="true"/>
      <number:text>)</number:text>
    </number:number-style>
    <number:number-style style:name="N138P2" style:volatile="true">
      <number:text> $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number-style style:name="N143">
      <number:number number:decimal-places="4" number:min-integer-digits="1"/>
    </number:number-style>
    <number:number-style style:name="N144">
      <number:number number:decimal-places="5" number:min-integer-digits="1"/>
    </number:number-style>
    <number:number-style style:name="N145">
      <number:number number:decimal-places="3" number:min-integer-digits="1"/>
    </number:number-style>
    <number:date-style style:name="N5116" number:language="en" number:country="US">
      <number:month/>
      <number:text>/</number:text>
      <number:day/>
      <number:text>/</number:text>
      <number:year number:style="long"/>
    </number:date-style>
    <number:date-style style:name="N5117" number:language="en" number:country="US">
      <number:day/>
      <number:text>-</number:text>
      <number:month number:textual="true"/>
      <number:text>-</number:text>
      <number:year/>
    </number:date-style>
    <number:date-style style:name="N5118" number:language="en" number:country="US">
      <number:day/>
      <number:text>-</number:text>
      <number:month number:textual="true"/>
    </number:date-style>
    <number:date-style style:name="N5119" number:language="en" number:country="US">
      <number:month number:textual="true"/>
      <number:text>-</number:text>
      <number:year/>
    </number:date-style>
    <number:time-style style:name="N5120" number:language="en" number:country="US">
      <number:hours/>
      <number:text>:</number:text>
      <number:minutes number:style="long"/>
      <number:text> </number:text>
      <number:am-pm/>
    </number:time-style>
    <number:time-style style:name="N5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2" number:language="en" number:country="US">
      <number:hours/>
      <number:text>:</number:text>
      <number:minutes number:style="long"/>
    </number:time-style>
    <number:time-style style:name="N5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6P0" style:volatile="true" number:language="en" number:country="US">
      <number:number number:decimal-places="0" number:min-integer-digits="1" number:grouping="true"/>
      <number:text> </number:text>
    </number:number-style>
    <number:number-style style:name="N5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6P0"/>
    </number:number-style>
    <number:number-style style:name="N5127P0" style:volatile="true" number:language="en" number:country="US">
      <number:number number:decimal-places="0" number:min-integer-digits="1" number:grouping="true"/>
      <number:text> </number:text>
    </number:number-style>
    <number:number-style style:name="N5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9P0" style:volatile="true" number:language="en" number:country="US">
      <number:number number:decimal-places="2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2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0P0"/>
    </number:number-style>
    <number:currency-style style:name="N5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2P0"/>
    </number:currency-style>
    <number:currency-style style:name="N5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3P0"/>
    </number:currency-style>
    <number:currency-style style:name="N5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5P0"/>
    </number:currency-style>
    <number:currency-style style:name="N5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6P0"/>
    </number:currency-style>
    <style:style style:name="Default" style:family="table-cell">
      <style:table-cell-properties style:rotation-align="none"/>
      <style:text-properties style:font-name="Arial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margin-top="0.9839in" fo:margin-bottom="0.9839in" fo:margin-left="0.748in" fo:margin-right="0.748in" style:first-page-number="continue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12-14">12/14/2012</text:date>, <text:time>17:40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06-01-16T11:03:48</meta:creation-date>
    <dc:date>2012-12-14T17:40:42</dc:date>
    <meta:generator>OpenOffice.org/3.4.1$Linux OpenOffice.org_project/341m1$Build-9593</meta:generator>
    <meta:editing-duration>PT6H12M55S</meta:editing-duration>
    <meta:editing-cycles>5</meta:editing-cycles>
    <meta:document-statistic meta:table-count="1" meta:cell-count="357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2">
      <number:number number:decimal-places="2" number:min-integer-digits="1"/>
    </number:number-style>
    <number:number-style style:name="N143">
      <number:number number:decimal-places="4" number:min-integer-digits="1"/>
    </number:number-style>
    <style:style style:name="ch1" style:family="chart">
      <style:graphic-properties draw:stroke="solid" svg:stroke-width="0.102cm"/>
    </style:style>
    <style:style style:name="ch2" style:family="chart">
      <style:chart-properties chart:auto-position="true"/>
      <style:text-properties fo:font-family="'DejaVu Sans'" style:font-style-name="Book" fo:font-size="13pt" fo:font-weight="bold" style:font-size-asian="13pt" style:font-size-complex="13pt"/>
    </style:style>
    <style:style style:name="ch3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4" style:family="chart" style:data-style-name="N2">
      <style:chart-properties chart:display-label="true" chart:logarithmic="false" chart:minimum="6" chart:maximum="8.5" chart:interval-minor-divisor="1" chart:reverse-direction="false" text:line-break="false" chart:axis-position="0"/>
      <style:graphic-properties svg:stroke-color="#b3b3b3"/>
      <style:text-properties fo:font-family="'DejaVu Sans'" style:font-style-name="Book" fo:font-size="10pt" fo:font-weight="bold" style:font-size-asian="10pt" style:font-size-complex="10pt"/>
    </style:style>
    <style:style style:name="ch5" style:family="chart">
      <style:chart-properties chart:auto-position="true" style:rotation-angle="0"/>
      <style:text-properties fo:font-family="'DejaVu Sans'" style:font-style-name="Book" fo:font-size="10pt" fo:font-weight="bold" style:font-size-asian="9pt" style:font-size-complex="9pt"/>
    </style:style>
    <style:style style:name="ch6" style:family="chart" style:data-style-name="N2">
      <style:chart-properties chart:display-label="true" chart:logarithmic="false" chart:reverse-direction="false" text:line-break="false" chart:visible="false" chart:axis-position="end"/>
      <style:graphic-properties svg:stroke-color="#b3b3b3"/>
      <style:text-properties fo:font-size="10pt" style:font-size-asian="10pt" style:font-size-complex="10pt"/>
    </style:style>
    <style:style style:name="ch7" style:family="chart" style:data-style-name="N143">
      <style:chart-properties chart:display-label="true" chart:logarithmic="false" chart:interval-major="0.02" chart:interval-minor-divisor="5" chart:reverse-direction="false" text:line-break="false" chart:axis-position="0"/>
      <style:graphic-properties svg:stroke-color="#b3b3b3"/>
      <style:text-properties fo:font-family="'DejaVu Sans'" style:font-style-name="Bold" fo:font-size="10pt" fo:font-weight="bold" style:font-size-asian="10pt" style:font-size-complex="10pt"/>
    </style:style>
    <style:style style:name="ch8" style:family="chart">
      <style:chart-properties chart:auto-position="true" style:rotation-angle="90"/>
      <style:text-properties fo:font-family="'DejaVu Sans'" style:font-style-name="Book" fo:font-size="10pt" fo:font-weight="bold" style:font-size-asian="9pt" style:font-size-complex="9pt"/>
    </style:style>
    <style:style style:name="ch9" style:family="chart">
      <style:graphic-properties svg:stroke-color="#b3b3b3"/>
    </style:style>
    <style:style style:name="ch10" style:family="chart" style:data-style-name="N143">
      <style:chart-properties chart:symbol-type="named-symbol" chart:symbol-name="bow-tie" chart:symbol-width="3cm" chart:symbol-height="0.2cm" chart:error-lower-limit="0.004" chart:error-upper-limit="0.004" chart:error-upper-indicator="true" chart:error-lower-indicator="true" chart:error-category="constant">
        <chart:symbol-image xlink:href="Pictures/2000000D000000DD000000DDEA84F362.svm" xlink:type="simple" xlink:actuate="onLoad"/>
      </style:chart-properties>
      <style:graphic-properties draw:stroke="none" svg:stroke-width="0.08cm" svg:stroke-color="#004586" draw:fill-color="#004586"/>
      <style:text-properties fo:font-size="10pt" style:font-size-asian="10pt" style:font-size-complex="10pt"/>
    </style:style>
    <style:style style:name="ch11" style:family="chart">
      <style:chart-properties chart:error-category="constant"/>
      <style:graphic-properties svg:stroke-width="0.102cm" svg:stroke-color="#000080"/>
    </style:style>
    <style:style style:name="ch12" style:family="chart" style:data-style-name="N143">
      <style:chart-properties chart:symbol-type="none"/>
      <style:graphic-properties svg:stroke-width="0.229cm" svg:stroke-color="#ff420e" svg:stroke-opacity="60%" draw:fill-color="#ff420e" draw:opacity="60%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</office:automatic-styles>
  <office:body>
    <office:chart>
      <chart:chart svg:width="31.59cm" svg:height="9.117cm" xlink:href=".." xlink:type="simple" chart:class="chart:scatter" chart:style-name="ch1">
        <chart:title svg:x="10.632cm" svg:y="0.318cm" chart:style-name="ch2">
          <text:p>Separation vs Sin(θ) for Coulomb's Law</text:p>
        </chart:title>
        <chart:plot-area chart:style-name="ch3" table:cell-range-address="'Coulomb''sLaw-Lab1A'.E7:'Coulomb''sLaw-Lab1A'.E16 'Coulomb''sLaw-Lab1A'.G7:'Coulomb''sLaw-Lab1A'.G16 'Coulomb''sLaw-Lab1A'.J7:'Coulomb''sLaw-Lab1A'.J16" svg:x="1.718cm" svg:y="1.661cm" svg:width="28.61cm" svg:height="6.217cm">
          <chartooo:coordinate-region svg:x="3.402cm" svg:y="1.875cm" svg:width="26.468cm" svg:height="5.329cm"/>
          <chart:axis chart:dimension="x" chart:name="primary-x" chart:style-name="ch4">
            <chart:title svg:x="13.907cm" svg:y="8.06cm" chart:style-name="ch5">
              <text:p>Ball Separation [cm]</text:p>
            </chart:title>
          </chart:axis>
          <chart:axis chart:dimension="x" chart:name="secondary-x" chart:style-name="ch6"/>
          <chart:axis chart:dimension="y" chart:name="primary-y" chart:style-name="ch7">
            <chart:title svg:x="0.451cm" svg:y="5.452cm" chart:style-name="ch8">
              <text:p>Sin(θ)</text:p>
            </chart:title>
            <chart:grid chart:style-name="ch9" chart:class="major"/>
          </chart:axis>
          <chart:series chart:style-name="ch10" chart:values-cell-range-address="'Coulomb''sLaw-Lab1A'.G7:'Coulomb''sLaw-Lab1A'.G16" chart:class="chart:scatter">
            <chart:domain table:cell-range-address="'Coulomb''sLaw-Lab1A'.E7:'Coulomb''sLaw-Lab1A'.E16"/>
            <chart:error-indicator chart:style-name="ch11" chart:dimension="y"/>
            <chart:data-point chart:repeated="10"/>
          </chart:series>
          <chart:series chart:style-name="ch12" chart:values-cell-range-address="'Coulomb''sLaw-Lab1A'.J7:'Coulomb''sLaw-Lab1A'.J16" chart:class="chart:scatter">
            <chart:data-point chart:repeated="10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E</text:p>
              </table:table-cell>
              <table:table-cell office:value-type="string">
                <text:p>Column G</text:p>
              </table:table-cell>
              <table:table-cell office:value-type="string">
                <text:p>Column J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6.262">
                <text:p>6.262</text:p>
                <draw:g>
                  <svg:desc>'Coulomb''sLaw-Lab1A'.E7:'Coulomb''sLaw-Lab1A'.E16</svg:desc>
                </draw:g>
              </table:table-cell>
              <table:table-cell office:value-type="float" office:value="0.0935874400306015">
                <text:p>0.0935874400306015</text:p>
                <draw:g>
                  <svg:desc>'Coulomb''sLaw-Lab1A'.G7:'Coulomb''sLaw-Lab1A'.G16</svg:desc>
                </draw:g>
              </table:table-cell>
              <table:table-cell office:value-type="float" office:value="0.10058570389498">
                <text:p>0.10058570389498</text:p>
                <draw:g>
                  <svg:desc>'Coulomb''sLaw-Lab1A'.J7:'Coulomb''sLaw-Lab1A'.J16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6.68533333333333">
                <text:p>6.68533333333333</text:p>
              </table:table-cell>
              <table:table-cell office:value-type="float" office:value="0.0902962884656981">
                <text:p>0.0902962884656981</text:p>
              </table:table-cell>
              <table:table-cell office:value-type="float" office:value="0.0876666225555898">
                <text:p>0.0876666225555898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6.76266666666667">
                <text:p>6.76266666666667</text:p>
              </table:table-cell>
              <table:table-cell office:value-type="float" office:value="0.0850243306942324">
                <text:p>0.0850243306942324</text:p>
              </table:table-cell>
              <table:table-cell office:value-type="float" office:value="0.0855731952653864">
                <text:p>0.0855731952653864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7.30133333333333">
                <text:p>7.30133333333333</text:p>
              </table:table-cell>
              <table:table-cell office:value-type="float" office:value="0.0823856433724541">
                <text:p>0.0823856433724541</text:p>
              </table:table-cell>
              <table:table-cell office:value-type="float" office:value="0.0728438567407879">
                <text:p>0.0728438567407879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7.09033333333333">
                <text:p>7.09033333333333</text:p>
              </table:table-cell>
              <table:table-cell office:value-type="float" office:value="0.0754509797554515">
                <text:p>0.0754509797554515</text:p>
              </table:table-cell>
              <table:table-cell office:value-type="float" office:value="0.0774739858161406">
                <text:p>0.0774739858161406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7.456">
                <text:p>7.456</text:p>
              </table:table-cell>
              <table:table-cell office:value-type="float" office:value="0.0718140984736978">
                <text:p>0.0718140984736978</text:p>
              </table:table-cell>
              <table:table-cell office:value-type="float" office:value="0.0697046870470594">
                <text:p>0.0697046870470594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7.764">
                <text:p>7.764</text:p>
              </table:table-cell>
              <table:table-cell office:value-type="float" office:value="0.0678433271326191">
                <text:p>0.0678433271326191</text:p>
              </table:table-cell>
              <table:table-cell office:value-type="float" office:value="0.0640205510135961">
                <text:p>0.0640205510135961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7.84133333333333">
                <text:p>7.84133333333333</text:p>
              </table:table-cell>
              <table:table-cell office:value-type="float" office:value="0.0625439784249271">
                <text:p>0.0625439784249271</text:p>
              </table:table-cell>
              <table:table-cell office:value-type="float" office:value="0.0627009298800961">
                <text:p>0.0627009298800961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7.97633333333333">
                <text:p>7.97633333333333</text:p>
              </table:table-cell>
              <table:table-cell office:value-type="float" office:value="0.0575710214995392">
                <text:p>0.0575710214995392</text:p>
              </table:table-cell>
              <table:table-cell office:value-type="float" office:value="0.0604916168783595">
                <text:p>0.0604916168783595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8.169">
                <text:p>8.169</text:p>
              </table:table-cell>
              <table:table-cell office:value-type="float" office:value="0.0529257179571126">
                <text:p>0.0529257179571126</text:p>
              </table:table-cell>
              <table:table-cell office:value-type="float" office:value="0.0575323984416083">
                <text:p>0.0575323984416083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.org/3.4.1$Linux OpenOffice.org_project/341m1$Build-9593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gradient draw:name="Gradient_20_8" draw:display-name="Gradient 8" draw:style="linear" draw:start-color="#000000" draw:end-color="#ffffff" draw:start-intensity="100%" draw:end-intensity="100%" draw:angle="0" draw:border="0%"/>
    <draw:gradient draw:name="Gradient_20_9" draw:display-name="Gradient 9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